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prosi_do_http_api"/><text:bookmark-start text:name="__RefHeading___zaprosi_do_http_api_1"/><text:bookmark-start text:name="zaprosi_do_http_api"/>Запроси до HTTP / Api<text:bookmark-end text:name="__RefHeading___zaprosi_do_http_api_1"/><text:bookmark-end text:name="zaprosi_do_http_api"/></text:h>
      <text:h text:style-name="Heading_20_2" text:outline-level="2"><text:bookmark-start text:name="__RefHeading___fetch_vidpravka_zapitu_2"/><text:bookmark-start text:name="fetch_vidpravka_zapitu"/>fetch (відправка запиту)<text:bookmark-end text:name="__RefHeading___fetch_vidpravka_zapitu_2"/><text:bookmark-end text:name="fetch_vidpravka_zapitu"/></text:h>
      <text:p text:style-name="Text_20_body">Набір властивостей і методів, які дозволяють відправляти, отримувати та обробляти ресурси із сервера.</text:p>
      <text:p text:style-name="Preformatted_20_Text">fetch("https://jsonplaceholder.typicode.com/users")<text:line-break/><text:s text:c="2"/>.then(response =&gt; {<text:line-break/><text:s text:c="4"/>// Response handling<text:line-break/><text:s text:c="2"/>})<text:line-break/><text:s text:c="2"/>.then(data =&gt; {<text:line-break/><text:s text:c="4"/>// Data handling<text:line-break/><text:s text:c="2"/>})<text:line-break/><text:s text:c="2"/>.catch(error =&gt; {<text:line-break/><text:s text:c="4"/>// Error handling<text:line-break/><text:s text:c="2"/>});</text:p>
      <text:h text:style-name="Heading_20_2" text:outline-level="2"><text:bookmark-start text:name="__RefHeading___kodi_vidpovidej_servera_http_s_3"/><text:bookmark-start text:name="kodi_vidpovidej_servera_http_s"/>Коди відповідей сервера HTTP/s<text:bookmark-end text:name="__RefHeading___kodi_vidpovidej_servera_http_s_3"/><text:bookmark-end text:name="kodi_vidpovidej_servera_http_s"/></text:h>
      <text:p text:style-name="Text_20_body"><text:a xlink:type="simple" xlink:href="https://www.webfx.com/web-development/glossary/http-status-codes/" text:style-name="Internet_20_link" text:visited-style-name="Visited_20_Internet_20_Link">Довідник HTTP-кодів</text:a></text:p>
      <text:list text:style-name="List_20_1" text:continue-numbering="false">
        <text:list-item>
          <text:p text:style-name="List_20_1_Content_First"> 1XX — мають інформаційне призначення</text:p>
        </text:list-item>
        <text:list-item>
          <text:p text:style-name="List_20_1_Content"> 2XX — коди успішного проведення операції</text:p>
        </text:list-item>
        <text:list-item>
          <text:p text:style-name="List_20_1_Content"> 3XX — описують усе, що пов'язано з перенаправленням (redirect)</text:p>
        </text:list-item>
        <text:list-item>
          <text:p text:style-name="List_20_1_Content"> 4XX — вказують на помилки з боку клієнта</text:p>
        </text:list-item>
        <text:list-item>
          <text:p text:style-name="List_20_1_Content_Last"> 5XX — вказують на помилки з боку сервера</text:p>
        </text:list-item>
      </text:list>
      <text:list text:style-name="List_20_1" text:continue-numbering="false">
        <text:list-item>
          <text:p text:style-name="List_20_1_Content_First"> 200 (OK) — стандартна відповідь для успішних HTTP-запитів.</text:p>
        </text:list-item>
        <text:list-item>
          <text:p text:style-name="List_20_1_Content"> 201 (Created) — стандартна відповідь для HTTP-запиту, який привів до успішного створення ресурсу.</text:p>
        </text:list-item>
        <text:list-item>
          <text:p text:style-name="List_20_1_Content"> 400 (Bad Request) — запит не може бути оброблений через неправильний синтаксис запиту або іншу помилку клієнта.</text:p>
        </text:list-item>
        <text:list-item>
          <text:p text:style-name="List_20_1_Content"> 401 (Unauthorized) — для доступу до ресурсу вимагається авторизація.</text:p>
        </text:list-item>
        <text:list-item>
          <text:p text:style-name="List_20_1_Content"> 403 (Forbidden) — у клієнта немає дозволу на доступ до цього ресурсу.</text:p>
        </text:list-item>
        <text:list-item>
          <text:p text:style-name="List_20_1_Content"> 404 (Not Found) — у цей час ресурс не знайдений. Можливо, він був видалений або ще не існує.</text:p>
        </text:list-item>
        <text:list-item>
          <text:p text:style-name="List_20_1_Content_Last"> 500 (Internal Server Error) — загальна відповідь на непередбачений збій сервера, якщо відсутня конкретніша інформація.</text:p>
        </text:list-item>
      </text:list>
      <text:h text:style-name="Heading_20_2" text:outline-level="2"><text:bookmark-start text:name="__RefHeading___fetch_perevirka_vidpovidi_4"/><text:bookmark-start text:name="fetch_perevirka_vidpovidi"/>fetch (перевірка відповіді)<text:bookmark-end text:name="__RefHeading___fetch_perevirka_vidpovidi_4"/><text:bookmark-end text:name="fetch_perevirka_vidpovidi"/></text:h>
      <text:p text:style-name="Text_20_body">Значення промісу, який повертає метод fetch() — це об'єкт зі службовою інформацією про стан відповіді сервера. Цей об’єкт є екземпляром класу Response, який включає різні методи та властивості. Залежно від типу отримуваного контенту, використовуються різні методи для перетворення тіла відповіді у дані.</text:p>
      <text:list text:style-name="List_20_1" text:continue-numbering="false">
        <text:list-item>
          <text:p text:style-name="List_20_1_Content_First"> <text:span text:style-name="Strong_20_Emphasis">json()</text:span> — парсить дані у JSON-форматі.</text:p>
        </text:list-item>
        <text:list-item>
          <text:p text:style-name="List_20_1_Content"> <text:span text:style-name="Strong_20_Emphasis">text()</text:span> — парсить дані у простому текстовому форматі, наприклад .csv (табличні дані).</text:p>
        </text:list-item>
        <text:list-item>
          <text:p text:style-name="List_20_1_Content_Last"> <text:span text:style-name="Strong_20_Emphasis">blob()</text:span> — парсить дані, що описують файл, наприклад, зображення, аудіо або відео.</text:p>
        </text:list-item>
      </text:list>
      <text:p text:style-name="Text_20_body">У прикладі нижче в першому методі then() виконується перевірка статусу відповіді й перетворення даних у правильний формат (парсинг) у разі успішного результату або явне створення помилки, щоб обробити невдалий HTTP-запит у методі catch().</text:p>
      <text:p text:style-name="Preformatted_20_Text">fetch("https://jsonplaceholder.typicode.com/users")<text:line-break/><text:s text:c="2"/>.then(response =&gt; {<text:line-break/><text:s text:c="4"/>if (!response.ok) {<text:line-break/><text:s text:c="6"/>throw new Error(response.status);<text:line-break/><text:s text:c="4"/>}<text:line-break/><text:s text:c="4"/>return response.json();<text:line-break/><text:s text:c="2"/>})<text:line-break/><text:s text:c="2"/>.then(data =&gt; {<text:line-break/><text:s text:c="4"/>// Data handling<text:line-break/><text:tab/><text:tab/>console.log(data);<text:line-break/><text:s text:c="2"/>})<text:line-break/><text:s text:c="2"/>.catch(error =&gt; {<text:line-break/><text:s text:c="4"/>// Error handling<text:line-break/><text:tab/><text:tab/>console.log(error);<text:line-break/><text:s text:c="2"/>});</text:p>
      <text:h text:style-name="Heading_20_2" text:outline-level="2"><text:bookmark-start text:name="__RefHeading___http-metodi_5"/><text:bookmark-start text:name="http-metodi"/>HTTP-методи<text:bookmark-end text:name="__RefHeading___http-metodi_5"/><text:bookmark-end text:name="http-metodi"/></text:h>
      <text:list text:style-name="List_20_1" text:continue-numbering="false">
        <text:list-item>
          <text:p text:style-name="List_20_1_Content_First"> <text:span text:style-name="Strong_20_Emphasis">POST</text:span> — створити новий ресурс</text:p>
        </text:list-item>
        <text:list-item>
          <text:p text:style-name="List_20_1_Content"> <text:span text:style-name="Strong_20_Emphasis">GET</text:span> — отримати набір ресурсів або один ресурс</text:p>
        </text:list-item>
        <text:list-item>
          <text:p text:style-name="List_20_1_Content"> <text:span text:style-name="Strong_20_Emphasis">PUT</text:span> — оновити існуючий або створити новий ресурс</text:p>
        </text:list-item>
        <text:list-item>
          <text:p text:style-name="List_20_1_Content"> <text:span text:style-name="Strong_20_Emphasis">PATCH</text:span> — оновити існуючий ресурс</text:p>
        </text:list-item>
        <text:list-item>
          <text:p text:style-name="List_20_1_Content_Last"> <text:span text:style-name="Strong_20_Emphasis">DELETE</text:span> — видалити ресурс</text:p>
        </text:list-item>
      </text:list>
      <text:p text:style-name="Preformatted_20_Text">const options = {<text:line-break/><text:tab/>method: "GET"<text:line-break/>};<text:line-break/><text:line-break/>fetch("&lt;https://jsonplaceholder.typicode.com/users&gt;", options)<text:line-break/><text:s text:c="2"/>.then(response =&gt; {<text:line-break/><text:s text:c="4"/>if (!response.ok) {<text:line-break/><text:s text:c="6"/>throw new Error(response.status);<text:line-break/><text:s text:c="4"/>}<text:line-break/><text:s text:c="4"/>return response.json();<text:line-break/><text:s text:c="2"/>})<text:line-break/><text:s text:c="2"/>.then(data =&gt; {<text:line-break/><text:s text:c="4"/>// Data handling<text:line-break/><text:s text:c="2"/>})<text:line-break/><text:s text:c="2"/>.catch(error =&gt; {<text:line-break/><text:s text:c="4"/>// Error handling<text:line-break/><text:s text:c="2"/>});</text:p>
      <text:p text:style-name="Text_20_body"><text:span text:style-name="Strong_20_Emphasis">Для GET-запиту вказувати його в опціях fetch не потрібно, це метод запиту за замовчуванням.</text:span></text:p>
      <text:h text:style-name="Heading_20_2" text:outline-level="2"><text:bookmark-start text:name="__RefHeading___http-zagolovki_6"/><text:bookmark-start text:name="http-zagolovki"/>HTTP-заголовки<text:bookmark-end text:name="__RefHeading___http-zagolovki_6"/><text:bookmark-end text:name="http-zagolovki"/></text:h>
      <text:p text:style-name="Text_20_body">Заголовки містять службову інформацію, що стосується запиту або відповіді. 
Наприклад:</text:p>
      <text:list text:style-name="List_20_1" text:continue-numbering="false">
        <text:list-item>
          <text:p text:style-name="List_20_1_Content_First"> Текстовий файл, який містить HTML, буде описаний типом text/html.</text:p>
        </text:list-item>
        <text:list-item>
          <text:p text:style-name="List_20_1_Content"> Якщо текстовий файл містить CSS, він буде описаний як text/css.</text:p>
        </text:list-item>
        <text:list-item>
          <text:p text:style-name="List_20_1_Content_Last"> Дані у форматі JSON будуть описані як application/json.</text:p>
        </text:list-item>
      </text:list>
      <text:p text:style-name="Text_20_body">Наприклад, якщо ми хочемо явно вказати, що у відповіді від бекенда ми очікуємо тільки JSON, то для цього додаємо заголовок Accept зі значенням application/json.</text:p>
      <text:p text:style-name="Preformatted_20_Text">fetch("https://jsonplaceholder.typicode.com/users", {<text:line-break/><text:s text:c="2"/>headers: {<text:line-break/><text:s text:c="4"/>Accept: "application/json",<text:line-break/><text:s text:c="2"/>},<text:line-break/>}).then(response =&gt; {<text:line-break/><text:s text:c="2"/>// ...<text:line-break/>}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rosi_do_http_api</dc:title>
  </office:meta>
</office:document-meta>
</file>