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apis_v_registr_svedenij_podchinennyj"/>еще не дописано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is_v_registr_svedenij_podchinennyj</dc:title>
  </office:meta>
</office:document-meta>
</file>