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vyzov_pechati_maketa_drugogo_dokumenta"/>&amp;НаКлиенте
Процедура ДействияФормыМассовоеСозданиеРН()
МассивДляПечати	= ПолучитьМассивРН();
УправлениеПечатьюКлиент.ВыполнитьКомандуПечати(«Документ.РасходнаяНакладная»,«Накладная»,МассивДляПечати,ЭтаФорма,,1);</text:p>
      <text:p text:style-name="Preformatted_20_Text">КонецЕсли;<text:tab/><text:tab/></text:p>
      <text:p text:style-name="Text_20_body">КонецПроцедур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vyzov_pechati_maketa_drugogo_dokumenta</dc:title>
  </office:meta>
</office:document-meta>
</file>