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ALTER DATABASE [my_db] SET MULTI_US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bazy_iz_odnopolzovatelskogo_rezhima_sql</dc:title>
  </office:meta>
</office:document-meta>
</file>