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ypolnenie_procedury_v_fone_cherez_dlitelnye_operacii"/>Первая вызываемая функция на клиенте.</text:p>
      <text:list text:style-name="List_20_1" text:continue-numbering="false">
        <text:list-item>
          <text:p text:style-name="List_20_1_Content_First"> «Элементы.ИндикаторОбработкиExcel» - это элемент на форме типа «индикатор». В качестве источника данных у него реквизит формы «ИндикаторОбработкиExcel»</text:p>
        </text:list-item>
        <text:list-item>
          <text:p text:style-name="List_20_1_Content_Last"> «ИндикаторОбработкиExcel» - реквизит формы. чило. туда будем закидывать число</text:p>
        </text:list-item>
      </text:list>
      <text:p text:style-name="Preformatted_20_Text">&amp;НаКлиенте<text:line-break/>Процедура ЗапуститьВыгрузкНаСервере(РезультатВопроса, параметры) Экспорт <text:tab/><text:line-break/><text:tab/>Если РезультатВопроса = КодВозвратаДиалога.ok Тогда<text:line-break/><text:tab/><text:tab/>Элементы.ИндикаторОбработкиExcel.Видимость=Истина;<text:line-break/><text:tab/><text:tab/>ИндикаторОбработкиExcel<text:tab/>=<text:tab/>0;<text:line-break/><text:tab/><text:tab/>ВыполнитьФоновоеПолнуюВыгрузкуНаСервере();<text:line-break/><text:tab/><text:tab/>ПодключитьОбработчикОжидания("ПроверитьВыполнениеЗадания1", 1);<text:line-break/><text:tab/>КонецЕсли;<text:line-break/>КонецПроцедуры</text:p>
      <text:p text:style-name="Text_20_body">«ID_ФоновогоЗадания» - ревизит формы или объекта. Будет хранить в себе ГУИД фонового задания чтобы потом можно было по нему обращаться к фоновому заданию и проверять его состояние</text:p>
      <text:p text:style-name="Preformatted_20_Text">&amp;НаСервере<text:line-break/>Процедура ВыполнитьФоновоеПолнуюВыгрузкуНаСервере()<text:line-break/><text:tab/><text:line-break/><text:tab/>ID_ФоновогоЗадания = Неопределено;<text:line-break/><text:tab/>ПолнаяВыгрузкаВФоновом(ID_ФоновогоЗадания);<text:line-break/><text:tab/>Объект.ID_ФоновогоЗадания1 = ID_ФоновогоЗадания; <text:line-break/><text:tab/><text:line-break/><text:tab/>Мсооб<text:tab/>=<text:tab/>новый СообщениеПользователю;<text:line-break/><text:tab/>Мсооб.Текст<text:tab/>=<text:tab/>""+ТекущаяДата()+": Запущенна выгрузка в фоновом режиме. Вы можете продолжать работать. Прогресс будет отображаться в этом окне.";<text:line-break/><text:tab/>Мсооб.Сообщить();<text:tab/><text:line-break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polnenie_procedury_v_fone_cherez_dlitelnye_operacii</dc:title>
  </office:meta>
</office:document-meta>
</file>