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sc"/><text:bookmark-start text:name="__RefHeading___vsc_visual_studio_code_1"/><text:bookmark-start text:name="vsc_visual_studio_code"/>VSC (Visual Studio Code)<text:bookmark-end text:name="__RefHeading___vsc_visual_studio_code_1"/><text:bookmark-end text:name="vsc_visual_studio_code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hotkey" text:style-name="Internet_20_link" text:visited-style-name="Visited_20_Internet_20_Link">Hotke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sc</dc:title>
  </office:meta>
</office:document-meta>
</file>