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veb-sxovischa"/>Вебсховище — це механізм у веббраузерах, який дозволяє вебдодаткам зберігати та отримувати дані на стороні клієнта, тобто на комп'ютері користувача. Щоразу, коли ти змінюєш тему кольорів між світлою і темною, переглядаєш відео, додаєш товар у кошик, відкриваєш або закриваєш сайдбар, популярні вебзастосунки можуть запам'ятовувати стан інтерфейсу і в наступному відвідуванні відновлювати його.</text:p>
      <text:h text:style-name="Heading_20_1" text:outline-level="1"><text:bookmark-start text:name="__RefHeading___sookie_1"/><text:bookmark-start text:name="sookie"/>Сookie<text:bookmark-end text:name="__RefHeading___sookie_1"/><text:bookmark-end text:name="sookie"/></text:h>
      <text:list text:style-name="List_20_1" text:continue-numbering="false">
        <text:list-item>
          <text:p text:style-name="List_20_1_Content_First"> Механізм для зберігання невеликих фрагментів текстових даних клієнта або сервера у браузері як пари ключ-значення. Сookie також мають позначку часу закінчення терміну їх дії, після чого автоматично видаляються браузером.</text:p>
        </text:list-item>
        <text:list-item/>
        <text:list-item>
          <text:p text:style-name="List_20_1_Content_Last"> Браузер і сервер можуть установлювати та отримувати cookie з браузера користувача. Крім того, cookie можуть автоматично надсилатися разом із кожним HTTP-запитом на сервер. У результаті сервер може легко розпізнати інформацію користувача з кожним HTTP-запитом, який зробив користувач.</text:p>
        </text:list-item>
      </text:list>
      <text:h text:style-name="Heading_20_1" text:outline-level="1"><text:bookmark-start text:name="__RefHeading___web_storage_api_2"/><text:bookmark-start text:name="web_storage_api"/>Web Storage API<text:bookmark-end text:name="__RefHeading___web_storage_api_2"/><text:bookmark-end text:name="web_storage_api"/></text:h>
      <text:list text:style-name="List_20_1" text:continue-numbering="false">
        <text:list-item>
          <text:p text:style-name="List_20_1_Content_First"> Вебсховище не зберігає паролі, номери банківських карт та іншу конфіденційну інформацію. Якщо шкідливий скрипт отримає доступ до вебсторінки, він без проблем зможе прочитати ці дані.</text:p>
        </text:list-item>
        <text:list-item>
          <text:p text:style-name="List_20_1_Content"> Вебсховище складається з локального сховища та сховища сеансів.</text:p>
        </text:list-item>
        <text:list-item>
          <text:p text:style-name="List_20_1_Content"> <text:span text:style-name="Strong_20_Emphasis">Локальне сховище (Local Storage)</text:span>: унікальне для кожного вебдодатку і буде однаковим на кількох вкладках, де вебдодаток відкритий. Дані в локальному сховищі не видаляються, навіть після закриття браузера або вимкнення комп'ютера. Щоб їх видалити, потрібно використовувати JavaScript. Доступ до даних у локальному сховищі можливий з будь-якої вкладки або вікна браузера, пов'язаної з доменом, який створив дані.</text:p>
        </text:list-item>
        <text:list-item>
          <text:p text:style-name="List_20_1_Content_Last"> <text:span text:style-name="Strong_20_Emphasis">Сховище сесії (Session Storage)</text:span>: на відміну від локального сховища, дані у сховищі сесії зберігаються лише протягом одної сесії браузера. Якщо користувач закриє вкладку або браузер, дані будуть видалені. Сховище сесії зручне для зберігання тимчасових даних або станів, які не повинні зберігатися довгий час.</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veb-sxovischa</dc:title>
  </office:meta>
</office:document-meta>
</file>