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tanovka_paketov_obnovlenij_vmware_exsicherez_kommandnuju_stroku"/><text:bookmark-start text:name="__RefHeading___ustanovka_paketov_obnovlenij_vmware_exsicherez_kommandnuju_stroku_1"/><text:bookmark-start text:name="ustanovka_paketov_obnovlenij_vmware_exsicherez_kommandnuju_stroku"/>Установка пакетов обновлений VMWare EXSiчерез коммандную строку<text:bookmark-end text:name="__RefHeading___ustanovka_paketov_obnovlenij_vmware_exsicherez_kommandnuju_stroku_1"/><text:bookmark-end text:name="ustanovka_paketov_obnovlenij_vmware_exsicherez_kommandnuju_stroku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ustanovka_paketov_obnovlenij_vmware_exsicherez_kommandnuju_stroku</dc:title>
  </office:meta>
</office:document-meta>
</file>