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tanovka_chasovyx_pojasov_na_windows_server"/>Получить список часовых поясов
tzutil /l</text:p>
      <text:p text:style-name="Text_20_body">Установка часовго пояса Киева
tzutil /s «Russia Time Zone 3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_chasovyx_pojasov_na_windows_server</dc:title>
  </office:meta>
</office:document-meta>
</file>