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ustanovka_chasovogo_pojasa_kiev"/>Установка часового пояса Киев</text:span>
1. Заупскаем коммандную от имени админа
2. tzutil /s «FLE Standard Time»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ustanovka_chasovogo_pojasa_kiev</dc:title>
  </office:meta>
</office:document-meta>
</file>