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"/><text:bookmark-start text:name="__RefHeading___issleduemij_server_s_bazami_1"/><text:bookmark-start text:name="issleduemij_server_s_bazami"/>Исследуемий сервер с базами<text:bookmark-end text:name="__RefHeading___issleduemij_server_s_bazami_1"/><text:bookmark-end text:name="issleduemij_server_s_bazami"/></text:h>
      <text:h text:style-name="Heading_20_2" text:outline-level="2"><text:bookmark-start text:name="__RefHeading___ustanovka_agentetp_2"/><text:bookmark-start text:name="ustanovka_agentetp"/>1.Установка AgentETP<text:bookmark-end text:name="__RefHeading___ustanovka_agentetp_2"/><text:bookmark-end text:name="ustanovka_agentetp"/></text:h>
      <text:list text:style-name="List_20_1" text:continue-numbering="false">
        <text:list-item>
          <text:p text:style-name="List_20_1_Content_First"> передумова: бази SAC/PMC вже опубліковані, користувач agentETP заведений</text:p>
        </text:list-item>
        <text:list-item>
          <text:p text:style-name="List_20_1_Content"> Минимальная версия платформи: 1.0.34.128</text:p>
        </text:list-item>
        <text:list-item>
          <text:p text:style-name="List_20_1_Content"> Установка через setup</text:p>
        </text:list-item>
        <text:list-item>
          <text:p text:style-name="List_20_1_Content"> В службах добавить запуск о тимени пользтователя с правами администратора</text:p>
        </text:list-item>
        <text:list-item>
          <text:p text:style-name="List_20_1_Content"> Вход в настройки агента «<text:a xlink:type="simple" xlink:href="http://localhost:8095/editor/login" text:style-name="Internet_20_link" text:visited-style-name="Visited_20_Internet_20_Link">http://localhost:8095/editor/login</text:a>»</text:p>
        </text:list-item>
        <text:list-item>
          <text:p text:style-name="List_20_1_Content"> Пароль по-умолчанию: admin</text:p>
        </text:list-item>
        <text:list-item>
          <text:p text:style-name="List_20_1_Content"> Через кнопку «+» добавляем подключения к SAC (путь указивать именно к сервису <text:a xlink:type="simple" xlink:href="http://x.x.x.x:8075/SAC/hs/AgentETP" text:style-name="Internet_20_link" text:visited-style-name="Visited_20_Internet_20_Link">http://x.x.x.x:8075/SAC/hs/AgentETP</text:a>)</text:p>
        </text:list-item>
        <text:list-item>
          <text:p text:style-name="List_20_1_Content_Last"> Через кнопку «+» добавляем подключения к PMC (путь указивать именно к сервису <text:a xlink:type="simple" xlink:href="http://x.x.x.x:8075/RMC_prod/hs/AgentETP" text:style-name="Internet_20_link" text:visited-style-name="Visited_20_Internet_20_Link">http://x.x.x.x:8075/RMC_prod/hs/AgentETP</text:a>)</text:p>
        </text:list-item>
      </text:list>
      <text:p text:style-name="Text_20_body">P.S. Після оновлення Java служба агента (procrun) падає з «Неверная функция», лог не пишеться. Причина — невалідний шлях до jvm.dll. Фікс:
AgentETP.exe <text:span text:style-name="Emphasis">US</text:span>1C_AgentETP_x86-64 --Jvm=«&lt;шлях до 64-біт&gt;\bin\server\jvm.dll»</text:p>
      <text:p text:style-name="Preformatted_20_Text">cd /d "C:\Program Files\1C\AgentETP\1.0.34.128"<text:line-break/>AgentETP.exe //US//1C_AgentETP_x86-64 --Jvm="C:\Program Files\Java\jre1.8.0_501\bin\server\jvm.dll"</text:p>
      <text:h text:style-name="Heading_20_2" text:outline-level="2"><text:bookmark-start text:name="__RefHeading___zapusk_sluzhbi_ras_vxodit_v_postavku_platformi_1s_3"/><text:bookmark-start text:name="zapusk_sluzhbi_ras_vxodit_v_postavku_platformi_1s"/>2. Запуск служби RAS (входит в поставку платформи 1с)<text:bookmark-end text:name="__RefHeading___zapusk_sluzhbi_ras_vxodit_v_postavku_platformi_1s_3"/><text:bookmark-end text:name="zapusk_sluzhbi_ras_vxodit_v_postavku_platformi_1s"/></text:h>
      <text:list text:style-name="List_20_1" text:continue-numbering="false">
        <text:list-item>
          <text:p text:style-name="List_20_1_Content_First"> Фізично файл служби лежить в папці 1с «C:\Program Files\1cv8\8.3.18.1128\bin»</text:p>
        </text:list-item>
        <text:list-item>
          <text:p text:style-name="List_20_1_Content_Last"> Запуск служби вручную: </text:p>
        </text:list-item>
      </text:list>
      <text:p text:style-name="Preformatted_20_Text">ras.exe cluster --port 1545 localhost:1540</text:p>
      <text:list text:style-name="List_20_1" text:continue-numbering="false">
        <text:list-item>
          <text:p text:style-name="LastListParagraph_List_20_1_Content_First"> Регистрация служби:</text:p>
        </text:list-item>
      </text:list>
      <text:p text:style-name="Preformatted_20_Text">sc create ras1545 binPath= "\"C:\Program Files\1cv8\8.3.18.1128\bin\ras.exe\" cluster --service --port 1545 localhost:1540" start= auto displayname= "1C RAS 1545"</text:p>
      <text:list text:style-name="List_20_1" text:continue-numbering="false">
        <text:list-item>
          <text:p text:style-name="LastListParagraph_List_20_1_Content_First"> перевірка чи реально піднята служба</text:p>
        </text:list-item>
      </text:list>
      <text:p text:style-name="Preformatted_20_Text">netstat -ano | findstr 1545</text:p>
      <text:list text:style-name="List_20_1" text:continue-numbering="false">
        <text:list-item>
          <text:p text:style-name="List_20_1_Content_First"> В службах добавить запуск о тимени пользтователя с правами администратора</text:p>
        </text:list-item>
        <text:list-item>
          <text:p text:style-name="List_20_1_Content_Last"> RAS ↔ агент: агент має знати адресу RAS (localhost:1545), версія ras.exe мусить збігатися з версією кластера (ragent), тож запускати з того самого каталогу платформи. Порт 1540 у команді — це порт ragent - його треба звірити (netstat -ano | findstr 1540).</text:p>
        </text:list-item>
      </text:list>
      <text:h text:style-name="Heading_20_2" text:outline-level="2"><text:bookmark-start text:name="__RefHeading___nastrojka_issleduemyx_baz_4"/><text:bookmark-start text:name="nastrojka_issleduemyx_baz"/>3. Настройка исследуемых баз<text:bookmark-end text:name="__RefHeading___nastrojka_issleduemyx_baz_4"/><text:bookmark-end text:name="nastrojka_issleduemyx_baz"/></text:h>
      <text:list text:style-name="List_20_1" text:continue-numbering="false">
        <text:list-item>
          <text:p text:style-name="LastListParagraph_List_20_1_Content_First"> Користувач agentETP у базах повинен мати повні права. Пароль у редакторі агента має збігатися з паролем цього користувача в базах.</text:p>
        </text:list-item>
      </text:list>
      <text:h text:style-name="Heading_20_1" text:outline-level="1"><text:bookmark-start text:name="__RefHeading___otdelnyj_server_s_konfiguracijami_monitoringa_5"/><text:bookmark-start text:name="otdelnyj_server_s_konfiguracijami_monitoringa"/>Отдельный сервер с конфигурациями мониторинга<text:bookmark-end text:name="__RefHeading___otdelnyj_server_s_konfiguracijami_monitoringa_5"/><text:bookmark-end text:name="otdelnyj_server_s_konfiguracijami_monitoringa"/></text:h>
      <text:h text:style-name="Heading_20_2" text:outline-level="2"><text:bookmark-start text:name="__RefHeading___ustanovka_sac_centr_administrirovanija_6"/><text:bookmark-start text:name="ustanovka_sac_centr_administrirovanija"/>1.Установка SAC (Центр администрирования)<text:bookmark-end text:name="__RefHeading___ustanovka_sac_centr_administrirovanija_6"/><text:bookmark-end text:name="ustanovka_sac_centr_administrirovanija"/></text:h>
      <text:list text:style-name="List_20_1" text:continue-numbering="false">
        <text:list-item>
          <text:p text:style-name="List_20_1_Content_First"> Минимальная версия платформи: 8.3.25.1633</text:p>
        </text:list-item>
        <text:list-item>
          <text:p text:style-name="List_20_1_Content"> Установить конфигурацию</text:p>
        </text:list-item>
        <text:list-item>
          <text:p text:style-name="List_20_1_Content"> Опубликовать в WEB (<text:a xlink:type="simple" xlink:href="http://x.x.x.x:8075/SAC/ru/" text:style-name="Internet_20_link" text:visited-style-name="Visited_20_Internet_20_Link">http://x.x.x.x:8075/SAC/ru/</text:a>)</text:p>
        </text:list-item>
        <text:list-item>
          <text:p text:style-name="List_20_1_Content"> Добавляем отдельонго пользователя для агентаЕТП (agentETP)</text:p>
        </text:list-item>
        <text:list-item>
          <text:p text:style-name="List_20_1_Content_Last"> После правильной настройки на стороне конфигурации агента - этот агент сам появиться тут </text:p>
        </text:list-item>
      </text:list>
      <text:h text:style-name="Heading_20_2" text:outline-level="2"><text:bookmark-start text:name="__RefHeading___ustanovka_pmc_cup_centr_upravlenija_proizvoditelnostju_7"/><text:bookmark-start text:name="ustanovka_pmc_cup_centr_upravlenija_proizvoditelnostju"/>2.Установка PMC (ЦУП, Центр управления производительностью)<text:bookmark-end text:name="__RefHeading___ustanovka_pmc_cup_centr_upravlenija_proizvoditelnostju_7"/><text:bookmark-end text:name="ustanovka_pmc_cup_centr_upravlenija_proizvoditelnostju"/></text:h>
      <text:list text:style-name="List_20_1" text:continue-numbering="false">
        <text:list-item>
          <text:p text:style-name="List_20_1_Content_First"> Минимальная версия платформи: 8.3.25.1633</text:p>
        </text:list-item>
        <text:list-item>
          <text:p text:style-name="List_20_1_Content"> Установить конфигурацию</text:p>
        </text:list-item>
        <text:list-item>
          <text:p text:style-name="List_20_1_Content"> Опубликовать в WEB (<text:a xlink:type="simple" xlink:href="http://x.x.x.x:8075/RMC_prod/ru/" text:style-name="Internet_20_link" text:visited-style-name="Visited_20_Internet_20_Link">http://x.x.x.x:8075/RMC_prod/ru/</text:a>)</text:p>
        </text:list-item>
        <text:list-item>
          <text:p text:style-name="List_20_1_Content"> Добавляем отдельонго пользователя для агентаЕТП (agentETP)</text:p>
        </text:list-item>
        <text:list-item>
          <text:p text:style-name="List_20_1_Content"> После правильной настройки на стороне конфигурации агента - этот агент сам появиться тут </text:p>
        </text:list-item>
        <text:list-item>
          <text:p text:style-name="List_20_1_Content_Last"> <text:span text:style-name="Strong_20_Emphasis">В меню «Мониторинг» длобавляем «новое соединение»</text:span></text:p>
        </text:list-item>
      </text:list>
      <text:list text:style-name="Numbering_20_1" text:continue-numbering="false">
        <text:list-item>
          <text:p text:style-name="Numbering_20_1_Content_First"> сценарій «Мониторинг» (не «Просмотр»);</text:p>
        </text:list-item>
        <text:list-item>
          <text:p text:style-name="Numbering_20_1_Content"> тип підключення — «Агент КИП», вибір агента;</text:p>
        </text:list-item>
        <text:list-item>
          <text:p text:style-name="Numbering_20_1_Content"> кроки Кластер → Інформаційна база → СУБД → Метадані;</text:p>
        </text:list-item>
        <text:list-item>
          <text:p text:style-name="Numbering_20_1_Content"> «Трассировки»: локальний каталог на сервері SQL (E:\SQLTrace), права служби SQL Server на запис у цю папку + право ALTER TRACE для логіна SQL; ознака успіху — поява .trc-файлу;</text:p>
        </text:list-item>
        <text:list-item>
          <text:p text:style-name="Numbering_20_1_Content"> «Технологический журнал»: події DBMSSQL, TLOCK, TTIMEOUT, TDEADLOCK, CALL, SDBL + поріг тривалості ~3 с;</text:p>
        </text:list-item>
        <text:list-item>
          <text:p text:style-name="Numbering_20_1_Content_Last"> «Готово» → **«Начать мониторинг»»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</dc:title>
  </office:meta>
</office:document-meta>
</file>