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lovija_umovi"/><text:bookmark-start text:name="__RefHeading___uslovija_umovi_1"/><text:bookmark-start text:name="uslovija_umovi"/>Условия \ Умови<text:bookmark-end text:name="__RefHeading___uslovija_umovi_1"/><text:bookmark-end text:name="uslovija_umovi"/></text:h>
      <text:p text:style-name="Text_20_body">стандартний формат
<text:span text:style-name="Strong_20_Emphasis">if</text:span> (умова) {виполнен если тру} <text:span text:style-name="Strong_20_Emphasis">else if</text:span> {віполнения тру} <text:span text:style-name="Strong_20_Emphasis">else</text:span> {віполнен елси фелс}</text:p>
      <text:p text:style-name="Text_20_body">скороченний формат
let result = условие <text:span text:style-name="Strong_20_Emphasis">?</text:span> значение1 : значение2; - В якості значення може буде команда на виконанн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lovija_umovi</dc:title>
  </office:meta>
</office:document-meta>
</file>