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List_20_1" text:continue-numbering="false">
        <text:list-item>
          <text:p text:style-name="List_20_1_Content_First"> <text:a xlink:type="simple" xlink:href="https://wiki.hostingcloud.com.ua/doku.php?id=formirovanie_nds_v_zakazax_pokupatelja" text:style-name="Internet_20_link" text:visited-style-name="Visited_20_Internet_20_Link">Формирование НДС в заказах покупателя</text:a></text:p>
        </text:list-item>
        <text:list-item>
          <text:p text:style-name="List_20_1_Content_Last"> <text:a xlink:type="simple" xlink:href="https://wiki.hostingcloud.com.ua/doku.php?id=raznesenie_dop.zatrat_na_zakaz_pokupatelja" text:style-name="Internet_20_link" text:visited-style-name="Visited_20_Internet_20_Link">Разнесение доп.затрат на Заказ Покупателя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uchet_v_1s_unf</dc:title>
  </office:meta>
</office:document-meta>
</file>