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wift_for_ios"/><text:bookmark-start text:name="__RefHeading___swift_for_ios_1"/><text:bookmark-start text:name="swift_for_ios"/>Swift for ios<text:bookmark-end text:name="__RefHeading___swift_for_ios_1"/><text:bookmark-end text:name="swift_for_ios"/></text:h>
      <text:h text:style-name="Heading_20_2" text:outline-level="2"><text:bookmark-start text:name="__RefHeading___obschie_ponjatija_2"/><text:bookmark-start text:name="obschie_ponjatija"/>Общие понятия<text:bookmark-end text:name="__RefHeading___obschie_ponjatija_2"/><text:bookmark-end text:name="obschie_ponjatija"/></text:h>
      <text:p text:style-name="Text_20_body"> * <text:a xlink:type="simple" xlink:href="https://wiki.hostingcloud.com.ua/doku.php?id=nasledovanie" text:style-name="Internet_20_link" text:visited-style-name="Visited_20_Internet_20_Link">Наследование</text:a>
 * <text:a xlink:type="simple" xlink:href="https://wiki.hostingcloud.com.ua/doku.php?id=inkapsuljacija" text:style-name="Internet_20_link" text:visited-style-name="Visited_20_Internet_20_Link">Инкапсуляция</text:a>
 * <text:a xlink:type="simple" xlink:href="https://wiki.hostingcloud.com.ua/doku.php?id=polimorfizm" text:style-name="Internet_20_link" text:visited-style-name="Visited_20_Internet_20_Link">Полиморфизм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wift_for_ios</dc:title>
  </office:meta>
</office:document-meta>
</file>