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vorennja_v_sql_sistemi_monitoringa_blokuvan"/><text:bookmark-start text:name="__RefHeading___stvorennja_v_sql_sistemi_monitoringa_blokuvan_1"/><text:bookmark-start text:name="stvorennja_v_sql_sistemi_monitoringa_blokuvan"/>Створення в SQL системи моніторинга блокувань<text:bookmark-end text:name="__RefHeading___stvorennja_v_sql_sistemi_monitoringa_blokuvan_1"/><text:bookmark-end text:name="stvorennja_v_sql_sistemi_monitoringa_blokuv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vorennja_v_sql_sistemi_monitoringa_blokuvan</dc:title>
  </office:meta>
</office:document-meta>
</file>