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stvorennja_posilannja_povernennja_na_poperednju_adresu_storinki"/><text:bookmark-start text:name="__RefHeading___stvorennja_posilannja_povernennja_na_poperednju_adresu_storinki_1"/><text:bookmark-start text:name="stvorennja_posilannja_povernennja_na_poperednju_adresu_storinki"/>Створення посилання повернення на попередню адресу сторінки<text:bookmark-end text:name="__RefHeading___stvorennja_posilannja_povernennja_na_poperednju_adresu_storinki_1"/><text:bookmark-end text:name="stvorennja_posilannja_povernennja_na_poperednju_adresu_storinki"/></text:h>
      <text:list text:style-name="Numbering_20_1" text:continue-numbering="false">
        <text:list-item>
          <text:p text:style-name="Numbering_20_1_Content_First"> На домашній сторінці використовуюємо const location = useLocation() - там буде поточна адрес</text:p>
        </text:list-item>
        <text:list-item>
          <text:p text:style-name="Numbering_20_1_Content"> В посиланні куда перейдемо звідчи у link передаємо параметром просто state &lt;link state={location} to={'/product.is'}&gt;see more&lt;/link&gt;</text:p>
        </text:list-item>
        <text:list-item>
          <text:p text:style-name="Numbering_20_1_Content_Last"> в модулі куди перейшли отримуемо в конфстату нову </text:p>
        </text:list-item>
      </text:list>
      <text:p text:style-name="Text_20_body">const location = useLocation() - отримали поточну адресу куди перейшли але всередині буде вже передений state
const backLink = useRef(location.state ?? «/») - якщо є стейт - то встановимо зворотне посиланя, якщо нема - то просто на домашню сторінку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8::00:00</meta:creation-date>
    <dc:creator>Generated</dc:creator>
    <dc:date>1970-01-01T08::00:00</dc:date>
    <dc:language>en-US</dc:language>
    <meta:editing-cycles>1</meta:editing-cycles>
    <meta:editing-duration>PT0S</meta:editing-duration>
    <dc:title>stvorennja_posilannja_povernennja_na_poperednju_adresu_storinki</dc:title>
  </office:meta>
</office:document-meta>
</file>