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roka_obrazhenija_k_web-servisu_1s"/>Строка ображения к WEB-Сервису 1С</text:span>
<text:a xlink:type="simple" xlink:href="http://localhost/ViatecUT_Tro2/ws/BASExchange?wsdl" text:style-name="Internet_20_link" text:visited-style-name="Visited_20_Internet_20_Link">http://localhost/ViatecUT_Tro2/ws/BASExchange?wsdl</text:a>
<text:a xlink:type="simple" xlink:href="http://193.169.245.169:30389/ViatecUT_Tro2/ws/BASExchange?wsdl" text:style-name="Internet_20_link" text:visited-style-name="Visited_20_Internet_20_Link">http://193.169.245.169:30389/ViatecUT_Tro2/ws/BASExchange?wsd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roka_obrazhenija_k_web-servisu_1s</dc:title>
  </office:meta>
</office:document-meta>
</file>