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lavnoe_menju_1"/><text:bookmark-start text:name="glavnoe_menju"/>Главное меню<text:bookmark-end text:name="__RefHeading___glavnoe_menju_1"/><text:bookmark-end text:name="glavnoe_menju"/></text:h>
      <text:p text:style-name="Text_20_body">* <text:a xlink:type="simple" xlink:href="https://wiki.hostingcloud.com.ua/doku.php?id=1c_bas" text:style-name="Internet_20_link" text:visited-style-name="Visited_20_Internet_20_Link">1C \ BAS</text:a></text:p>
      <text:list text:style-name="List_20_1" text:continue-numbering="false">
        <text:list-item>
          <text:p text:style-name="List_20_1_Content_First"> <text:a xlink:type="simple" xlink:href="https://wiki.hostingcloud.com.ua/doku.php?id=programmirovanie_1s" text:style-name="Internet_20_link" text:visited-style-name="Visited_20_Internet_20_Link">Программирование 1С</text:a></text:p>
        </text:list-item>
        <text:list-item>
          <text:p text:style-name="List_20_1_Content"> <text:a xlink:type="simple" xlink:href="https://wiki.hostingcloud.com.ua/doku.php?id=administrirovanie_1s" text:style-name="Internet_20_link" text:visited-style-name="Visited_20_Internet_20_Link">Администрирование 1С</text:a></text:p>
        </text:list-item>
        <text:list-item>
          <text:p text:style-name="List_20_1_Content_Last"> <text:a xlink:type="simple" xlink:href="https://wiki.hostingcloud.com.ua/doku.php?id=uchet_v_1s" text:style-name="Internet_20_link" text:visited-style-name="Visited_20_Internet_20_Link">Учет в 1С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hostingcloud.com.ua/doku.php?id=poleznye_sylki_i_materialy" text:style-name="Internet_20_link" text:visited-style-name="Visited_20_Internet_20_Link">Полезные сылки и материал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art</dc:title>
  </office:meta>
</office:document-meta>
</file>