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osobi_viboru_selektoru_dlja_stilju"/><text:bookmark-start text:name="__RefHeading___sposobi_viboru_selektoru_dlja_stilju_1"/><text:bookmark-start text:name="sposobi_viboru_selektoru_dlja_stilju"/>Способи вибору селектору для стилю<text:bookmark-end text:name="__RefHeading___sposobi_viboru_selektoru_dlja_stilju_1"/><text:bookmark-end text:name="sposobi_viboru_selektoru_dlja_stilju"/></text:h>
      <text:h text:style-name="Heading_20_2" text:outline-level="2"><text:bookmark-start text:name="__RefHeading___po_tegu_html_2"/><text:bookmark-start text:name="po_tegu_html"/>по тегу html<text:bookmark-end text:name="__RefHeading___po_tegu_html_2"/><text:bookmark-end text:name="po_tegu_html"/></text:h>
      <text:p text:style-name="Preformatted_20_Text">p{color: cyan;}</text:p>
      <text:h text:style-name="Heading_20_2" text:outline-level="2"><text:bookmark-start text:name="__RefHeading___po_globalnomu_atributu_id_3"/><text:bookmark-start text:name="po_globalnomu_atributu_id"/>по глобальному атрибуту id<text:bookmark-end text:name="__RefHeading___po_globalnomu_atributu_id_3"/><text:bookmark-end text:name="po_globalnomu_atributu_id"/></text:h>
      <text:p text:style-name="Text_20_body">В ідеалі повинен бути уникальним. Але працює і так.</text:p>
      <text:list text:style-name="Numbering_20_1" text:continue-numbering="false">
        <text:list-item>
          <text:p text:style-name="Numbering_20_1_Content_First"> html додаєемо параметр id=«myid»</text:p>
        </text:list-item>
        <text:list-item>
          <text:p text:style-name="Numbering_20_1_Content_Last"> в css вказує цє їмя атрибуту починаючи з решітки #</text:p>
        </text:list-item>
      </text:list>
      <text:p text:style-name="Preformatted_20_Text">#title {<text:line-break/><text:s text:c="2"/>font-weight: 500;<text:line-break/><text:s text:c="2"/>color: orange;<text:line-break/>}</text:p>
      <text:h text:style-name="Heading_20_2" text:outline-level="2"><text:bookmark-start text:name="__RefHeading___po_klasu_class_4"/><text:bookmark-start text:name="po_klasu_class"/>по класу class<text:bookmark-end text:name="__RefHeading___po_klasu_class_4"/><text:bookmark-end text:name="po_klasu_class"/></text:h>
      <text:p text:style-name="Text_20_body">Може бути не унікальним</text:p>
      <text:list text:style-name="Numbering_20_1" text:continue-numbering="false">
        <text:list-item>
          <text:p text:style-name="Numbering_20_1_Content_First"> html додаєемо параметр class=«myclassname»</text:p>
        </text:list-item>
        <text:list-item>
          <text:p text:style-name="Numbering_20_1_Content_Last"> в css вказує цє їмя класу починаючи з точки</text:p>
        </text:list-item>
      </text:list>
      <text:p text:style-name="Text_20_body">В імені класу використовуються лише маленькі літери та тире. Наприклад list, list-item, logo-image тощо. Підкреслення list_item, великі літери ListItem або цифри listitem27 вважаються поганим тоном.</text:p>
      <text:p text:style-name="Preformatted_20_Text">.myclassname{<text:line-break/><text:s text:c="4"/>color: blue;<text:line-break/>}</text:p>
      <text:h text:style-name="Heading_20_2" text:outline-level="2"><text:bookmark-start text:name="__RefHeading___po_selektoru_naschadka_x_y_5"/><text:bookmark-start text:name="po_selektoru_naschadka_x_y"/>по селектору нащадка (X Y)<text:bookmark-end text:name="__RefHeading___po_selektoru_naschadka_x_y_5"/><text:bookmark-end text:name="po_selektoru_naschadka_x_y"/></text:h>
      <text:p text:style-name="Text_20_body">Селектор нащадка або контекстний селектор. Використовується для вибору елементів, що відповідають певному контексту, тобто селектор застосовує стилі до ВСІХ нащадків елемента за будь-якої глибини вкладеності.</text:p>
      <text:p text:style-name="Preformatted_20_Text"><text:line-break/>/* Застосовується до посилань, які лежать усередині неупорядкованих списків */<text:line-break/>ul a {<text:line-break/><text:s text:c="2"/>color: tomato;<text:line-break/>}<text:line-break/><text:line-break/>/* Застосовується лише до посилань, що лежать усередині тега з класом social-links */<text:line-break/>.social-links a {<text:line-break/><text:s text:c="2"/>color: tomato;<text:line-break/>}<text:line-break/><text:line-break/>/* Застосовується лише до класу title, що лежать усередині класу club-list */<text:line-break/><text:s text:c="2"/>.club-list .title {<text:line-break/><text:s text:c="4"/>color: #4caf50;<text:line-break/><text:s text:c="2"/>}</text:p>
      <text:h text:style-name="Heading_20_2" text:outline-level="2"><text:bookmark-start text:name="__RefHeading___po_dochirnomu_selektoru_x_y_6"/><text:bookmark-start text:name="po_dochirnomu_selektoru_x_y"/>по дочірньому селектору (X &gt; Y)<text:bookmark-end text:name="__RefHeading___po_dochirnomu_selektoru_x_y_6"/><text:bookmark-end text:name="po_dochirnomu_selektoru_x_y"/></text:h>
      <text:p text:style-name="Text_20_body">Дозволяє вибрати безпосередньо лише дочірній елемент всередині батьківського елемента.
Вибирає ЛИШЕ ті &lt;li&gt;, які є дочками (перша вкладеність) у списку ul.menu</text:p>
      <text:p text:style-name="Preformatted_20_Text">/* Те що потрібно */<text:line-break/>.menu &gt; li {<text:line-break/><text:s text:c="2"/>border: 1px solid tomato;<text:line-break/>}</text:p>
      <text:h text:style-name="Heading_20_2" text:outline-level="2"><text:bookmark-start text:name="__RefHeading___selektori_stanu_xstate_7"/><text:bookmark-start text:name="selektori_stanu_xstate"/>Селектори стану (X:state)<text:bookmark-end text:name="__RefHeading___selektori_stanu_xstate_7"/><text:bookmark-end text:name="selektori_stanu_xstate"/></text:h>
      <text:p text:style-name="Text_20_body">Селектори стану (псевдокласи) використовуються для застосування стилів до інтерактивних елементів (елементи, з якими користувач може взаємодіяти). Стиль застосовується до елемента лише за певної події, наприклад, за наведення курсора на посилання або фокусування з клавіатури. Аби показати взаємозв’язок між селектором і псевдокласом, ставити пробіл не потрібно. Якщо додати пробіл, то псевдоклас застосовується до всіх елементів документа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posobi_viboru_selektoru_dlja_stilju</dc:title>
  </office:meta>
</office:document-meta>
</file>