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zdat_i_otpravit_zadachu_polzovatelju_programmno"/><text:bookmark-start text:name="__RefHeading___sozdat_i_otpravit_zadachu_polzovatelju_programmno_1"/><text:bookmark-start text:name="sozdat_i_otpravit_zadachu_polzovatelju_programmno"/>Создать и отправить задачу пользователю программно<text:bookmark-end text:name="__RefHeading___sozdat_i_otpravit_zadachu_polzovatelju_programmno_1"/><text:bookmark-end text:name="sozdat_i_otpravit_zadachu_polzovatelju_programmn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ozdat_i_otpravit_zadachu_polzovatelju_programmno</dc:title>
  </office:meta>
</office:document-meta>
</file>