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zdat_i_otpravit_pismo_programmno"/><text:bookmark-start text:name="__RefHeading___sozdat_i_otpravit_jelektronnoe_pismo_email_programmno_1"/><text:bookmark-start text:name="sozdat_i_otpravit_jelektronnoe_pismo_email_programmno"/>Создать и отправить єлектронное письмо email программно<text:bookmark-end text:name="__RefHeading___sozdat_i_otpravit_jelektronnoe_pismo_email_programmno_1"/><text:bookmark-end text:name="sozdat_i_otpravit_jelektronnoe_pismo_email_programmno"/></text:h>
      <text:p text:style-name="Text_20_body"><text:span text:style-name="Strong_20_Emphasis">Вариант 1</text:span></text:p>
      <text:p text:style-name="Preformatted_20_Text">&amp;НаСервере<text:line-break/>Процедура УведомитьВПисьме (ПолучательУведомления,Ошибки,ОсталосьКарточек,ОсталосьДней)<text:line-break/><text:tab/><text:line-break/><text:tab/>//тут массив с емаилами<text:line-break/><text:s text:c="8"/>СписокПолучателей<text:tab/><text:tab/><text:tab/><text:tab/><text:tab/><text:tab/><text:tab/><text:tab/>=<text:tab/>ОпределитьЕМаилПолучателя(ПолучательУведомления); <text:line-break/><text:tab/><text:line-break/><text:tab/>Если СписокПолучателей.Количество()=0 Тогда Возврат; КонецЕсли;<text:line-break/><text:tab/><text:line-break/><text:tab/><text:line-break/><text:tab/>НовоеПисьмоИсходящее<text:tab/><text:tab/><text:tab/><text:tab/><text:tab/><text:tab/><text:tab/>=<text:tab/>Документы.ЭлектронноеПисьмоИсходящее.СоздатьДокумент();<text:line-break/><text:tab/>НовоеПисьмоИсходящее.Автор<text:tab/><text:tab/><text:tab/><text:tab/><text:tab/><text:tab/>=<text:tab/>ПараметрыСеанса.ТекущийПользователь;<text:line-break/><text:tab/>НовоеПисьмоИсходящее.УчетнаяЗапись<text:tab/><text:tab/><text:tab/><text:tab/>=<text:tab/>Справочники.УчетныеЗаписиЭлектроннойПочты.СистемнаяУчетнаяЗаписьЭлектроннойПочты;<text:line-break/><text:tab/>НовоеПисьмоИсходящее.Дата<text:tab/><text:tab/><text:tab/><text:tab/><text:tab/><text:tab/>=<text:tab/>ТекущаяДата();<text:line-break/><text:tab/>НовоеПисьмоИсходящее.ДатаКогдаОтправить<text:tab/><text:tab/><text:tab/>=<text:tab/>НовоеПисьмоИсходящее.Дата+3;<text:line-break/><text:tab/>НовоеПисьмоИсходящее.Кодировка<text:tab/><text:tab/><text:tab/><text:tab/><text:tab/>=<text:tab/>"UTF-8";<text:line-break/><text:tab/>НовоеПисьмоИсходящее.Важность<text:tab/><text:tab/><text:tab/><text:tab/><text:tab/>=<text:tab/>Перечисления.ВариантыВажностиВзаимодействия.Высокая;<text:line-break/><text:tab/><text:line-break/><text:tab/>НовоеПисьмоИсходящее.ТипТекста<text:s text:c="18"/>=<text:tab/>Перечисления.ТипыТекстовЭлектронныхПисем.ПростойТекст;<text:line-break/><text:tab/>НовоеПисьмоИсходящее.ОтправительПредставление<text:tab/>=<text:tab/>"BAS УТ (торговая)";<text:line-break/><text:tab/>НовоеПисьмоИсходящее.Тема<text:tab/><text:tab/><text:tab/><text:tab/><text:tab/><text:tab/>=<text:tab/>"ВНИМАНИЕ ! ПАКТУМ-Контрагент осталось "+ОсталосьКарточек+" карточек и "+цел(ОсталосьДней)+" дней";<text:line-break/><text:tab/>НовоеПисьмоИсходящее.Текст<text:s text:c="22"/>=<text:tab/>Ошибки;<text:line-break/><text:tab/>НовоеПисьмоИсходящее.Комментарий<text:s text:c="4"/><text:tab/><text:tab/><text:tab/>=<text:tab/>"Создано автоматически ПАКТУМ-уведомлением: "+ТекущаяДата();<text:line-break/><text:tab/><text:line-break/><text:tab/>Для Каждого СтрокаПолучаетелей из СписокПолучателей Цикл<text:line-break/><text:tab/><text:tab/>Если НЕ ПустаяСтрока(СтрокаПолучаетелей) Тогда<text:line-break/><text:tab/><text:tab/><text:tab/>НоваяЗаписьОПолучателе<text:tab/><text:tab/><text:tab/><text:tab/><text:tab/><text:tab/><text:tab/>=<text:tab/>НовоеПисьмоИсходящее.ПолучателиПисьма.Добавить();<text:line-break/><text:tab/><text:tab/><text:tab/>НоваяЗаписьОПолучателе.Адрес<text:tab/><text:tab/><text:tab/><text:tab/><text:tab/>=<text:tab/>СокрЛП(СтрокаПолучаетелей);<text:line-break/><text:tab/><text:tab/><text:tab/>НовоеПисьмоИсходящее.СписокПолучателейПисьма<text:tab/>=<text:tab/>НовоеПисьмоИсходящее.СписокПолучателейПисьма+СокрЛП(СтрокаПолучаетелей)+";";<text:line-break/><text:tab/><text:tab/>КонецЕсли;<text:line-break/><text:tab/>КонецЦикла;<text:line-break/><text:line-break/><text:tab/><text:line-break/><text:tab/>Попытка<text:line-break/><text:tab/><text:tab/>НовоеПисьмоИсходящее.Записать(РежимЗаписиДокумента.Запись);<text:line-break/><text:tab/><text:tab/>ПисьмоОбъект<text:tab/><text:tab/><text:tab/><text:tab/><text:tab/><text:tab/>= НовоеПисьмоИсходящее.Ссылка.ПолучитьОбъект();<text:line-break/><text:tab/><text:tab/>ИдентификаторПисьма <text:tab/><text:tab/><text:tab/><text:tab/>= Взаимодействия.ВыполнитьОтправкуПисьма(ПисьмоОбъект);<text:line-break/><text:tab/><text:tab/>ПисьмоОбъект.ИдентификаторСообщения = ИдентификаторПисьма;<text:line-break/><text:tab/><text:tab/>ПисьмоОбъект.СтатусПисьма<text:s text:c="4"/><text:tab/><text:tab/>= Перечисления.СтатусыИсходящегоЭлектронногоПисьма.Отправлено;<text:line-break/><text:tab/><text:tab/>ПисьмоОбъект.ДатаОтправления <text:tab/><text:tab/>= ТекущаяДатаСеанса();<text:line-break/><text:tab/><text:tab/>ПисьмоОбъект.Записать(РежимЗаписиДокумента.Запись);<text:line-break/><text:tab/>Исключение<text:line-break/><text:tab/><text:tab/><text:line-break/><text:tab/>КонецПопытки;<text:line-break/><text:line-break/><text:tab/><text:line-break/>КонецПроцедуры</text:p>
      <text:p text:style-name="Text_20_body"><text:span text:style-name="Strong_20_Emphasis">Вариант 2 (без соранения в док.ИсходящиеЭлектронныеСообщения)</text:span></text:p>
      <text:p text:style-name="Preformatted_20_Text">ПараметрыПисьма = Новый Структура;<text:line-break/>ПараметрыПисьма.Вставить("Кому", "denis.mamchencko@gmail.com;e.dvorkina@viatec.ua;y.trotskiy@viatec.ua");<text:line-break/>ПараметрыПисьма.Вставить("Тема", "Механизм автоперемещения не сработал");<text:line-break/>ПараметрыПисьма.Вставить("Тело", ОписаниеОшибки());<text:line-break/>ПараметрыПисьма.Вставить("ТипТекста", "ПростойТекст");<text:line-break/><text:tab/><text:tab/><text:tab/><text:tab/><text:tab/><text:line-break/>Попытка<text:line-break/><text:tab/>Идентификатор = РаботаСПочтовымиСообщениями.ОтправитьПочтовоеСообщение(Справочники.УчетныеЗаписиЭлектроннойПочты.СистемнаяУчетнаяЗаписьЭлектроннойПочты, ПараметрыПисьма);<text:line-break/><text:tab/>Если ЗначениеЗаполнено(Идентификатор) Тогда<text:tab/><text:tab/><text:tab/><text:tab/><text:tab/><text:tab/><text:tab/><text:line-break/><text:tab/>Отправлено = Истина;<text:line-break/><text:tab/>КонецЕсли;<text:tab/><text:line-break/>Исключение<text:tab/><text:line-break/>КонецПопытки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ozdat_i_otpravit_pismo_programmno</dc:title>
  </office:meta>
</office:document-meta>
</file>