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dannja_vlastivostej_css"/><text:bookmark-start text:name="__RefHeading___skidannja_vlastivostej_css_1"/><text:bookmark-start text:name="skidannja_vlastivostej_css"/>Скидання властивостей CSS<text:bookmark-end text:name="__RefHeading___skidannja_vlastivostej_css_1"/><text:bookmark-end text:name="skidannja_vlastivostej_css"/></text:h>
      <text:p text:style-name="Text_20_body">Можна винести скидання стандартних значень таблиці стилів браузера у глобальні стилі, використовуючи селектор тега. Це скоротить кількість повторень коду з обнуленням значень. Після цього у правилах потрібно лише вказати значення з дизайну без коду скидання непотрібних значень.
&lt;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idannja_vlastivostej_css</dc:title>
  </office:meta>
</office:document-meta>
</file>