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line-break/>Функция ПолучитьШК128ДляВедомости(СсылкаНаДок,ИмяМакетаДляШК) Экспорт <text:line-break/><text:tab/><text:line-break/><text:tab/>ПараметрыШтрихКода = Новый Структура;<text:line-break/><text:tab/>ПараметрыШтрихКода.Вставить("ТипКода");<text:line-break/><text:tab/>ПараметрыШтрихКода.Вставить("ОтображатьТекст");<text:line-break/><text:tab/>ПараметрыШтрихКода.Вставить("Сообщение");<text:line-break/><text:tab/>ПараметрыШтрихКода.Вставить("ТекстКода");<text:line-break/><text:tab/><text:line-break/><text:tab/><text:line-break/><text:tab/>//Проверяем наличие установленной компоненты<text:tab/><text:line-break/><text:tab/>Попытка<text:line-break/><text:tab/><text:tab/>КомпонентШК = Новый COMОбъект("V8.Barcod");<text:line-break/><text:tab/>Исключение<text:line-break/><text:tab/><text:tab/>КомпонентШК = Неопределено;<text:line-break/><text:tab/><text:tab/>Сообщить("Компонента 1CBarCode не установлена на данном компьютере! Штрих код не будет сформирован.", СтатусСообщения.Важное);<text:line-break/><text:tab/><text:tab/>Возврат Неопределено;<text:line-break/><text:tab/>КонецПопытки;<text:line-break/><text:tab/><text:tab/><text:line-break/><text:tab/><text:line-break/><text:tab/>Если КомпонентШК &lt;&gt; Неопределено Тогда<text:line-break/><text:tab/><text:tab/><text:line-break/><text:tab/><text:tab/>Если ИмяМакетаДляШК<text:tab/><text:tab/><text:tab/>=<text:tab/>"ТТН (КАШКАН)" Тогда <text:line-break/><text:tab/><text:tab/><text:tab/>ИмяМакетаДляШК<text:tab/><text:tab/><text:tab/>=<text:tab/>"ТТН_КАШКАН"<text:line-break/><text:tab/><text:tab/>ИначеЕсли ИмяМакетаДляШК<text:tab/>=<text:tab/>"ТТНАлкогольРазд" Тогда <text:line-break/><text:tab/><text:tab/><text:tab/>ИмяМакетаДляШК<text:tab/><text:tab/><text:tab/>=<text:tab/>"ТТН_Алкоголь_Полный"<text:line-break/><text:tab/><text:tab/>ИначеЕсли ИмяМакетаДляШК<text:tab/>=<text:tab/>"НакладнаяАТБ_КАШКАН" Тогда <text:line-break/><text:tab/><text:tab/><text:tab/>ИмяМакетаДляШК<text:tab/><text:tab/><text:tab/>=<text:tab/>"ТТН_АТБ"<text:line-break/><text:tab/><text:tab/>ИначеЕсли ИмяМакетаДляШК<text:tab/>=<text:tab/>"ТТНАлкогольАТБ" Тогда <text:line-break/><text:tab/><text:tab/><text:tab/>ИмяМакетаДляШК<text:tab/><text:tab/><text:tab/>=<text:tab/>"ТТН_Алкоголь_Полный_АТБ"<text:line-break/><text:tab/><text:tab/>ИначеЕсли ИмяМакетаДляШК<text:tab/>=<text:tab/>"ФУРШЕТ" Тогда <text:line-break/><text:tab/><text:tab/><text:tab/>ИмяМакетаДляШК<text:tab/><text:tab/><text:tab/>=<text:tab/>"НакладнаяФуршет"<text:line-break/><text:tab/><text:tab/>ИначеЕсли ИмяМакетаДляШК<text:tab/>=<text:tab/>"КАРАВАН" Тогда <text:line-break/><text:tab/><text:tab/><text:tab/>ИмяМакетаДляШК<text:tab/><text:tab/><text:tab/>=<text:tab/>"НакладнаяКараван"<text:line-break/><text:tab/><text:tab/>КонецЕсли;<text:line-break/><text:tab/><text:tab/><text:line-break/><text:tab/><text:tab/>МойШтрихКод<text:tab/><text:tab/><text:tab/><text:tab/><text:tab/><text:tab/><text:tab/><text:tab/><text:tab/><text:tab/><text:tab/>= Штрихкодирование.СформироватьШК128(СсылкаНаДок,ИмяМакетаДляШК);<text:line-break/><text:tab/><text:tab/><text:line-break/><text:tab/><text:tab/>Если ЗначениеЗаполнено(МойШтрихКод) Тогда <text:line-break/><text:tab/><text:tab/><text:tab/><text:line-break/><text:tab/><text:tab/><text:tab/>ПараметрыШтрихКода.ТипКода <text:tab/><text:tab/><text:tab/><text:tab/>= <text:tab/>4; //CODE128<text:line-break/><text:tab/><text:tab/><text:tab/>ПараметрыШтрихКода.ОтображатьТекст<text:tab/><text:tab/>=<text:tab/>Ложь;<text:line-break/><text:tab/><text:tab/><text:tab/>ПараметрыШтрихКода.Сообщение <text:tab/><text:tab/><text:tab/>= <text:tab/>СокрЛП(МойШтрихКод);<text:line-break/><text:tab/><text:tab/><text:tab/>ПараметрыШтрихКода.ТекстКода <text:tab/><text:tab/><text:tab/>= <text:tab/>СокрЛП(МойШтрихКод);<text:line-break/><text:tab/><text:tab/><text:tab/>Возврат ПараметрыШтрихКода; <text:line-break/><text:tab/><text:tab/>Иначе <text:line-break/><text:tab/><text:tab/><text:tab/>Сообщить("Невозможно сформировать штрих код для документа "+СсылкаНаДок+" и его печатной формы "+ИмяМакетаДляШК+" т.к. его нет в таблице кодировки");<text:line-break/><text:tab/><text:tab/><text:tab/>Возврат Неопределено;<text:line-break/><text:tab/><text:tab/>КонецЕсли;<text:line-break/><text:tab/><text:tab/><text:line-break/><text:tab/>КонецЕсли;<text:tab/><text:tab/><text:line-break/><text:tab/><text:line-break/><text:tab/><text:line-break/>КонецФункции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htrix-kodirovanie_dokumentov</dc:title>
  </office:meta>
</office:document-meta>
</file>