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habloni_kodiv_css"/><text:bookmark-start text:name="__RefHeading___shabloni_kodiv_css_1"/><text:bookmark-start text:name="shabloni_kodiv_css"/>Шаблони кодів CSS<text:bookmark-end text:name="__RefHeading___shabloni_kodiv_css_1"/><text:bookmark-end text:name="shabloni_kodiv_css"/></text:h>
      <text:h text:style-name="Heading_20_2" text:outline-level="2"><text:bookmark-start text:name="__RefHeading___sxovati_blok_vizualno_2"/><text:bookmark-start text:name="sxovati_blok_vizualno"/>Сховати блок візуально<text:bookmark-end text:name="__RefHeading___sxovati_blok_vizualno_2"/><text:bookmark-end text:name="sxovati_blok_vizualno"/></text:h>
      <text:p text:style-name="Text_20_body">Місце буде займати</text:p>
      <text:p text:style-name="Preformatted_20_Text">opacity: 0;<text:line-break/>visibility: hidden;<text:line-break/>pointer-events: none;</text:p>
      <text:h text:style-name="Heading_20_2" text:outline-level="2"><text:bookmark-start text:name="__RefHeading___sxovati_blok_faktichno_3"/><text:bookmark-start text:name="sxovati_blok_faktichno"/>Сховати блок фактично<text:bookmark-end text:name="__RefHeading___sxovati_blok_faktichno_3"/><text:bookmark-end text:name="sxovati_blok_faktichno"/></text:h>
      <text:p text:style-name="Text_20_body">Не буде займати місця</text:p>
      <text:p text:style-name="Preformatted_20_Text">display: non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shabloni_kodiv_css</dc:title>
  </office:meta>
</office:document-meta>
</file>