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komendacii_posle_pereezda_1s_na_druguju_platfomu"/><text:bookmark-start text:name="__RefHeading___rekomendacii_posle_pereezda_1s_na_druguju_platfomu_1c_1"/><text:bookmark-start text:name="rekomendacii_posle_pereezda_1s_na_druguju_platfomu_1c"/>Рекомендации после переезда 1с на другую платфому 1c<text:bookmark-end text:name="__RefHeading___rekomendacii_posle_pereezda_1s_na_druguju_platfomu_1c_1"/><text:bookmark-end text:name="rekomendacii_posle_pereezda_1s_na_druguju_platfomu_1c"/></text:h>
      <text:list text:style-name="List_20_1" text:continue-numbering="false">
        <text:list-item>
          <text:p text:style-name="List_20_1_Content_First"> Крок 1 — очистити кеш сервера 1С</text:p>
        </text:list-item>
        <text:list-item>
          <text:p text:style-name="List_20_1_Content_Last"> Крок 2 — очистити кеш планів SQL Server</text:p>
        </text:list-item>
      </text:list>
      <text:p text:style-name="Preformatted_20_Text">DECLARE @db_id INT = DB_ID('ViatecUT') -- вкажіть точну назву БД<text:line-break/>DBCC FLUSHPROCINDB(@db_id)</text:p>
      <text:list text:style-name="List_20_1" text:continue-numbering="false">
        <text:list-item>
          <text:p text:style-name="LastListParagraph_List_20_1_Content_First"> Крок 3 — оновити статистику SQL</text:p>
        </text:list-item>
      </text:list>
      <text:p text:style-name="Preformatted_20_Text">USE ViatecUT<text:s text:c="2"/>-- замініть на точну назву бази<text:line-break/>GO<text:line-break/>EXEC sp_updatestats<text:line-break/>G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komendacii_posle_pereezda_1s_na_druguju_platfomu</dc:title>
  </office:meta>
</office:document-meta>
</file>