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ux_devtools_-_instrumenti_rozrobnika"/><text:bookmark-start text:name="__RefHeading___redux_devtools_-_instrumenti_rozrobnika_1"/><text:bookmark-start text:name="redux_devtools_-_instrumenti_rozrobnika"/>Redux DevTools - Інструменти розробника<text:bookmark-end text:name="__RefHeading___redux_devtools_-_instrumenti_rozrobnika_1"/><text:bookmark-end text:name="redux_devtools_-_instrumenti_rozrobnika"/></text:h>
      <text:list text:style-name="Numbering_20_1" text:continue-numbering="false">
        <text:list-item>
          <text:p text:style-name="LastListParagraph_Numbering_20_1_Content_First"> Встановити <text:a xlink:type="simple" xlink:href="https://chromewebstore.google.com/detail/redux-devtools/lmhkpmbekcpmknklioeibfkpmmfibljd" text:style-name="Internet_20_link" text:visited-style-name="Visited_20_Internet_20_Link">Redux DevTools - розширення для Google Chrom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dux_devtools_-_instrumenti_rozrobnika</dc:title>
  </office:meta>
</office:document-meta>
</file>