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_native"/><text:bookmark-start text:name="__RefHeading___react_native_1"/><text:bookmark-start text:name="react_native"/>React native<text:bookmark-end text:name="__RefHeading___react_native_1"/><text:bookmark-end text:name="react_native"/></text:h>
      <text:p text:style-name="Text_20_body"><text:a xlink:type="simple" xlink:href="https://www.coursera.org/learn/react-native-course?utm_medium=sem&amp;utm_source=gg&amp;utm_campaign=b2c_emea_coursera_ftcof_career-academy_arte_march_24_dr_geo-multi-set3_pmax_gads_lg-all&amp;campaignid=21103949440&amp;adgroupid=&amp;device=c&amp;keyword=&amp;matchtype=&amp;network=x&amp;devicemodel=&amp;adposition=&amp;creativeid=&amp;hide_mobile_promo&amp;gad_source=1&amp;gclid=CjwKCAjwuJ2xBhA3EiwAMVjkVN1jq5NMf2RSyOYYbdtWHuH8Y7-HFe8_3NkEJauwOxl6pUYiaMl2IhoCWDYQAvD_BwE" text:style-name="Internet_20_link" text:visited-style-name="Visited_20_Internet_20_Link">React-native - розробка мобільних додатків на базі реакту</text:a>
Фреймворк інтерфейсу користувача з відкритим кодом, створений Meta Platforms, Inc. Він використовується для розробки програм для Android, Android TV, iOS, macOS, tvOS, Web, Windows і UWP дозволяючи розробникам використовувати фреймворк React разом із нативними можливостями платфор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_native</dc:title>
  </office:meta>
</office:document-meta>
</file>