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abota_s_planom_obmena"/><text:bookmark-start text:name="__RefHeading___rabota_s_planom_obmena_1"/><text:bookmark-start text:name="rabota_s_planom_obmena"/>Работа с Планом Обмена<text:bookmark-end text:name="__RefHeading___rabota_s_planom_obmena_1"/><text:bookmark-end text:name="rabota_s_planom_obmena"/></text:h>
      <text:h text:style-name="Heading_20_2" text:outline-level="2"><text:bookmark-start text:name="__RefHeading___poisk_i_sozdanie_uzla_obmena_dlja_planaobmena_2"/><text:bookmark-start text:name="poisk_i_sozdanie_uzla_obmena_dlja_planaobmena"/>Поиск и создание узла обмена для ПланаОбмена<text:bookmark-end text:name="__RefHeading___poisk_i_sozdanie_uzla_obmena_dlja_planaobmena_2"/><text:bookmark-end text:name="poisk_i_sozdanie_uzla_obmena_dlja_planaobmena"/></text:h>
      <text:p text:style-name="Preformatted_20_Text">Функция ПолучитьУзелОбменаОтметокСБУХ()<text:line-break/><text:line-break/><text:tab/>ЭтотУзел = ПланыОбмена.ОтметкиНДЗаказовКлиентовВБуХ.ЭтотУзел();<text:line-break/><text:tab/><text:line-break/><text:tab/>Запрос = Новый Запрос;<text:line-break/><text:tab/>Запрос.Текст = <text:line-break/><text:tab/><text:tab/>"ВЫБРАТЬ<text:line-break/><text:tab/><text:tab/>|<text:tab/>ОтметкиНДЗаказовКлиентовВБуХ.Ссылка,<text:line-break/><text:tab/><text:tab/>|<text:tab/>ОтметкиНДЗаказовКлиентовВБуХ.Наименование<text:line-break/><text:tab/><text:tab/>|ИЗ<text:line-break/><text:tab/><text:tab/>|<text:tab/>ПланОбмена.ОтметкиНДЗаказовКлиентовВБуХ КАК ОтметкиНДЗаказовКлиентовВБуХ<text:line-break/><text:tab/><text:tab/>|ГДЕ<text:line-break/><text:tab/><text:tab/>|<text:tab/>ОтметкиНДЗаказовКлиентовВБуХ.Ссылка &lt;&gt; &amp;ЭтотУзел";<text:line-break/><text:tab/><text:tab/><text:line-break/><text:tab/>Запрос.УстановитьПараметр("ЭтотУзел", ЭтотУзел);<text:line-break/><text:tab/><text:line-break/><text:tab/>Результат = Запрос.Выполнить();<text:line-break/><text:tab/><text:line-break/><text:tab/>Если Результат.Пустой() Тогда<text:line-break/><text:tab/><text:tab/>УзелОтметкиНДЗаказовКлиентовВБуХ = ПланыОбмена.ОтметкиНДЗаказовКлиентовВБуХ.СоздатьУзел();<text:line-break/><text:tab/><text:tab/>УзелОтметкиНДЗаказовКлиентовВБуХ.Наименование = "УзелОтметкиНДЗаказовКлиентовВБуХ";<text:line-break/><text:tab/><text:tab/>УзелОтметкиНДЗаказовКлиентовВБуХ.Код = 1;<text:line-break/><text:tab/><text:tab/>УзелОтметкиНДЗаказовКлиентовВБуХ.Записать();<text:line-break/><text:tab/><text:tab/>Узел = УзелОтметкиНДЗаказовКлиентовВБуХ.Ссылка;<text:line-break/><text:tab/>Иначе<text:line-break/><text:tab/><text:tab/>Выборка = Результат.Выбрать();<text:line-break/><text:tab/><text:tab/>Выборка.Следующий();<text:line-break/><text:tab/><text:tab/>Узел = Выборка.Ссылка;<text:line-break/><text:tab/>КонецЕсли;<text:line-break/><text:tab/><text:line-break/><text:tab/>Возврат Узел;<text:line-break/><text:tab/><text:line-break/>КонецФункции</text:p>
      <text:h text:style-name="Heading_20_2" text:outline-level="2"><text:bookmark-start text:name="__RefHeading___programnaja_postavka_na_registraciju_v_plane_obmenov_3"/><text:bookmark-start text:name="programnaja_postavka_na_registraciju_v_plane_obmenov"/>Програмная поставка на регистрацию в плане обменов<text:bookmark-end text:name="__RefHeading___programnaja_postavka_na_registraciju_v_plane_obmenov_3"/><text:bookmark-end text:name="programnaja_postavka_na_registraciju_v_plane_obmenov"/></text:h>
      <text:p text:style-name="Text_20_body"><text:span text:style-name="Strong_20_Emphasis">Вариант 1</text:span></text:p>
      <text:p text:style-name="Preformatted_20_Text">ПланыОбменаМенеджер.ЗарегистрироватьИзменения(Узел, Метаданные.Справочники.Номенклатура);</text:p>
      <text:p text:style-name="Text_20_body">или</text:p>
      <text:p text:style-name="Preformatted_20_Text">Узел = ПланыОбмена.ОбменНоменклатурой_Тест.НайтиПоКоду("НазваниеПланаОбмена");<text:line-break/>ПланыОбмена.ЗарегистрироватьИзменения(Узел, Источник);</text:p>
      <text:p text:style-name="Text_20_body">Для регистрации конкретных данных различных типов необходимо вызвать метод ЗарегистрироватьИзменения() менеджера планов обмена, передав ему в качестве параметра Данные либо сами данные, либо ссылку на них.
Например</text:p>
      <text:p text:style-name="Preformatted_20_Text">узел<text:tab/>=<text:tab/>ПланыОбмена.ОбменУправлениеТорговлей31Бухгалтерия20.НайтиПоНаименованию("Бухгалтерия для Украины, редакция 2.0");<text:tab/><text:tab/><text:line-break/>ОбменДаннымиСобытия.ЗарегистрироватьИзмененияДанных(узел, Источник.ссылка, истина);</text:p>
      <text:p text:style-name="Text_20_body"><text:span text:style-name="Strong_20_Emphasis">Вариант 2</text:span></text:p>
      <text:p text:style-name="Preformatted_20_Text">Процедура ЗарегистрироватьВПланОбменОтметкиНДЗаказовКлиентовВБуХ(ТекущийЗаказ) Экспорт <text:line-break/><text:tab/>ПланыОбмена.ЗарегистрироватьИзменения(ПолучитьУзелОбменаОтметокСБУХ(), ТекущийЗаказ);<text:line-break/>КонецПроцедуры</text:p>
      <text:h text:style-name="Heading_20_2" text:outline-level="2"><text:bookmark-start text:name="__RefHeading___programnoe_chtenie_izmenenij_s_plana_obmena_4"/><text:bookmark-start text:name="programnoe_chtenie_izmenenij_s_plana_obmena"/>Програмное чтение изменений с плана обмена<text:bookmark-end text:name="__RefHeading___programnoe_chtenie_izmenenij_s_plana_obmena_4"/><text:bookmark-end text:name="programnoe_chtenie_izmenenij_s_plana_obmena"/></text:h>
      <text:p text:style-name="Preformatted_20_Text">Процедура ПолучитьИзПланаОбменаОтметкиНДЗаказовКлиентовВБуХ(ТекущийЗаказ) Экспорт <text:line-break/><text:tab/>Узел = ПланыОбмена.ОтметкиНДЗаказовКлиентовВБуХ.НайтиПоНаименованию("ОтметкиНДЗаказовКлиентовВБуХ",Истина);<text:line-break/><text:tab/>ЗаписьСообщения = ПланыОбмена.СоздатьЗаписьСообщения();<text:line-break/><text:tab/><text:line-break/><text:tab/>ВременнаяЗаписьXML = Новый ЗаписьXML();<text:line-break/><text:tab/>ВременнаяЗаписьXML.УстановитьСтроку();<text:line-break/><text:tab/>ЗаписьСообщения.НачатьЗапись(ВременнаяЗаписьXML, Узел);<text:line-break/><text:tab/><text:line-break/><text:tab/>Выборка = ПланыОбмена.ВыбратьИзменения(Узел, ЗаписьСообщения.НомерСообщения);<text:line-break/><text:tab/><text:line-break/><text:tab/>ЗаписьСообщения.ЗакончитьЗапись();<text:line-break/>КонецПроцедуры<text:line-break/></text:p>
      <text:h text:style-name="Heading_20_2" text:outline-level="2"><text:bookmark-start text:name="__RefHeading___programnaja_ochistka_izmenenij_s_plana_obmena_5"/><text:bookmark-start text:name="programnaja_ochistka_izmenenij_s_plana_obmena"/>Програмная очистка изменений с плана обмена<text:bookmark-end text:name="__RefHeading___programnaja_ochistka_izmenenij_s_plana_obmena_5"/><text:bookmark-end text:name="programnaja_ochistka_izmenenij_s_plana_obmena"/></text:h>
      <text:p text:style-name="Preformatted_20_Text">Процедура ОчиститьВПланОбменаОтметкиНДЗаказовКлиентовВБуХ(ТекущийЗаказ) Экспорт<text:line-break/><text:tab/>Узел = ПланыОбмена.ОтметкиНДЗаказовКлиентовВБуХ.НайтиПоНаименованию("ОтметкиНДЗаказовКлиентовВБуХ",Истина);<text:line-break/><text:tab/>ПланыОбмена.УдалитьРегистрациюИзменений(Узел,ТекущийЗаказ);<text:line-break/>КонецПроцедуры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rabota_s_planom_obmena</dc:title>
  </office:meta>
</office:document-meta>
</file>