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kacija_distributiva_dlja_obnovlenija_tonkogo_klienta_1s"/><text:bookmark-start text:name="__RefHeading___publikacija_distributiva_dlja_obnovlenija_tonkogo_klienta_1s_1"/><text:bookmark-start text:name="publikacija_distributiva_dlja_obnovlenija_tonkogo_klienta_1s"/>Публикация дистрибутива для обновления тонкого клиента 1С<text:bookmark-end text:name="__RefHeading___publikacija_distributiva_dlja_obnovlenija_tonkogo_klienta_1s_1"/><text:bookmark-end text:name="publikacija_distributiva_dlja_obnovlenija_tonkogo_klienta_1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ublikacija_distributiva_dlja_obnovlenija_tonkogo_klienta_1s</dc:title>
  </office:meta>
</office:document-meta>
</file>