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sevdo-klasi_css"/><text:bookmark-start text:name="__RefHeading___psevdo-klasi_css_1"/><text:bookmark-start text:name="psevdo-klasi_css"/>Псевдо-класи CSS<text:bookmark-end text:name="__RefHeading___psevdo-klasi_css_1"/><text:bookmark-end text:name="psevdo-klasi_css"/></text:h>
      <text:list text:style-name="List_20_1" text:continue-numbering="false">
        <text:list-item>
          <text:p text:style-name="List_20_1_Content_First"> :first-child  - звернення до першого дочерного єлементу</text:p>
        </text:list-item>
        <text:list-item>
          <text:p text:style-name="List_20_1_Content"> :last-child  - звернення до останнього дочерного єлементу</text:p>
        </text:list-item>
        <text:list-item>
          <text:p text:style-name="List_20_1_Content_Last"> :nth-child(5) - звернення до 5го дочерного</text:p>
        </text:list-item>
      </text:list>
      <text:p text:style-name="Preformatted_20_Text">.someitem:nth-child(5){<text:line-break/>margin-bottom: red<text:line-break/>}</text:p>
      <text:list text:style-name="List_20_1" text:continue-numbering="false">
        <text:list-item>
          <text:p text:style-name="List_20_1_Content_First"> nth-child(2n+0) - кожен другий дочерний єлемент (a-починаючи кожен який, n-не чіпаємо, + зміщеення 0) з верху вниз</text:p>
        </text:list-item>
        <text:list-item>
          <text:p text:style-name="List_20_1_Content_Last"> nth-last-child(2n+0) - кожен другий дочерний єлемент (a-починаючи кожен який, n-не чіпаємо, + зміщеення 0) з низу у вер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sevdo-klasi_css</dc:title>
  </office:meta>
</office:document-meta>
</file>