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tokol"/>Протокол - это абстрактный тип данных. Т.е. это зан7чит не существует явных экземпляров этого типа, а сущетвуют только подписанные под этот тип.</text:p>
      <text:p text:style-name="Text_20_body">НАбор правил декларируется именно в протоколе.</text:p>
      <text:p text:style-name="Text_20_body">protocol fullyName{
var fullName: String { get }
}</text:p>
      <text:p text:style-name="Text_20_body">struct Person: fullyName {</text:p>
      <text:p text:style-name="Preformatted_20_Text"><text:s text:c="2"/>var fullName: String<text:line-break/><text:s text:c="2"/>var age: Int</text:p>
      <text:p text:style-name="Text_20_body">}</text:p>
      <text:p text:style-name="Text_20_body">class Company: fullyName {
 var fullName: String</text:p>
      <text:p text:style-name="Text_20_body"> init(fullName: String) {</text:p>
      <text:p text:style-name="Preformatted_20_Text"><text:s text:c="3"/>self.fullName = fullName</text:p>
      <text:p text:style-name="Text_20_body"> }
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tokol</dc:title>
  </office:meta>
</office:document-meta>
</file>