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Функция ПолучитьНавигационнуюСсылку(СсылкаНаОбъект)</text:p>
      <text:p text:style-name="Text_20_body"><text:bookmark text:name="programnoe_poluchenie_navigacionnoj_ssylki"/>При использовании в вычисляемых полях СКД, все параметры функции нужно заполнять. То есть использовать так:
ПолучитьНавигационнуюСсылку(Ссылка, Неопределено, Неопределено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poluchenie_navigacionnoj_ssylki</dc:title>
  </office:meta>
</office:document-meta>
</file>