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gramnoe_dobavlenie_knopok_tonkij_klient"/>&amp;НаСервере
Процедура ДобавитьКнопкуПечатиРН()</text:p>
      <text:p text:style-name="Text_20_body">РодительКоманд	=	элементы.ПодменюПечать;
ДобавитьКнопкуПечатиРННаСервере(«РаспечататьРасходнуюНакладную»+РодительКоманд.имя,«Расходная накладная», «ДействияФормыРаспечататьРасходнуюНакладную»,РодительКоманд , Тип(«КнопкаФормы»));</text:p>
      <text:p text:style-name="Text_20_body">КонецПроцедуры</text:p>
      <text:p text:style-name="Text_20_body">&amp;НаСервере
Процедура  ДобавитьКнопкуПечатиРННаСервере(Имя,Синоним,Действие,Родитель, Тип)</text:p>
      <text:p text:style-name="Preformatted_20_Text">Если Тип = Тип("КнопкаФормы") Тогда<text:line-break/><text:tab/>ИмяКоманды = Имя;<text:line-break/><text:tab/>Команда = Команды.Добавить(ИмяКоманды);<text:line-break/><text:tab/>Команда.Действие = Действие;<text:line-break/><text:tab/>Команда.Заголовок =<text:s text:c="2"/>Родитель.Имя+"."+Имя;<text:line-break/>КонецЕсли;<text:line-break/><text:line-break/>НовыйЭлемент = Элементы.Добавить(ИмяКоманды,Тип,Родитель);<text:line-break/>Если Тип = Тип("КнопкаФормы") Тогда<text:line-break/><text:tab/>НовыйЭлемент.ИмяКоманды = ИмяКоманды;<text:line-break/>КонецЕсли;<text:line-break/>НовыйЭлемент.Заголовок = Синоним;</text:p>
      <text:p text:style-name="Text_20_body"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dobavlenie_knopok_tonkij_klient</dc:title>
  </office:meta>
</office:document-meta>
</file>