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МассивСтруктур = Новый Массив;<text:line-break/>МассивСтруктур.Добавить(Новый Структура("Свойство, Значение",ПланыВидовХарактеристик.ДополнительныеРеквизитыИСведения.НайтиПоНаименованию("Проверено (Поступление товаров и услуг)", Истина),Истина);<text:line-break/>МассивСтруктур.Добавить(Новый Структура("Свойство, Значение",ПланыВидовХарактеристик.ДополнительныеРеквизитыИСведения.НайтиПоНаименованию("Время Разбора (Поступление товаров и услуг)", Истина),Истина);<text:line-break/>УправлениеСвойствами.ЗаписатьСвойстваУОбъекта(ДокументПоступления,МассивСтруктур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ogramno_dobavit_znachenie_dopolnitelnogo_rekvizita</dc:title>
  </office:meta>
</office:document-meta>
</file>