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oriteti_stiliv_css"/><text:bookmark-start text:name="__RefHeading___prioriteti_stiliv_css_1"/><text:bookmark-start text:name="prioriteti_stiliv_css"/>Приорітети стилів CSS<text:bookmark-end text:name="__RefHeading___prioriteti_stiliv_css_1"/><text:bookmark-end text:name="prioriteti_stiliv_css"/></text:h>
      <text:list text:style-name="List_20_1" text:continue-numbering="false">
        <text:list-item>
          <text:p text:style-name="List_20_1_Content_First"> 1 (вищий) - inline</text:p>
        </text:list-item>
        <text:list-item>
          <text:p text:style-name="List_20_1_Content"> 2 - ID</text:p>
        </text:list-item>
        <text:list-item>
          <text:p text:style-name="List_20_1_Content"> 3 - classes, attributes, pseudo-classes</text:p>
        </text:list-item>
        <text:list-item>
          <text:p text:style-name="List_20_1_Content_Last"> 4 (нижчий) - pseudo-elements</text:p>
        </text:list-item>
      </text:list>
      <text:p text:style-name="Text_20_body">Для кожного CSS-правила браузер обчислює специфічність (вагу) селектора.
Значення специфічності складається з чотирьох рангів. Їхня важливість зростає справа наліво, тобто 1 у лівій колонці — це та сама 1000 балів, а 1 у правій — залишається одиницею.
Кожен селектор відповідного класу (4й - пседоелемент, 3 - класс і т.д.) додає одиницю ваги у своє місце приорітету.
З таких цифр і вийде ітогова вага приорітета щоб система зьясувала - х якого джерела стилів має найвищий приорітет.
Якщо для одного отримувача стилів описано декілька стилів і деякі з них не спіадають (наприклад вв одному бекграунд а у іньшому - розмір шрифта) - то такі властивочті обїеднуються.</text:p>
      <text:p text:style-name="Text_20_body">Приклад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ioriteti_stiliv_css</dc:title>
  </office:meta>
</office:document-meta>
</file>