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&amp;НаСервереБезКонтекста<text:line-break/>Функция ДанныеТаблицыЗначенийВТабличныйДокумент(ДанныеВТабличныйДокумент)<text:line-break/><text:tab/><text:line-break/><text:tab/>ТабличныйДокумент = Новый ТабличныйДокумент;<text:line-break/><text:tab/>Построитель = Новый ПостроительОтчета;<text:line-break/><text:tab/>Построитель.ИсточникДанных = Новый ОписаниеИсточникаДанных(ДанныеВТабличныйДокумент);<text:s text:c="7"/><text:line-break/><text:tab/>Построитель.Вывести(ТабличныйДокумент);<text:line-break/><text:tab/><text:line-break/><text:tab/>Возврат ТабличныйДокумент;<text:line-break/><text:tab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eobrazovanie_tablicy_znachenij_v_tablichnyj_dokument</dc:title>
  </office:meta>
</office:document-meta>
</file>