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ce23dc805dbeabe12d995a11b41ebf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osmotret_chto_zaregistrirovano_na_obmen_cherez_zapros"/>Для формирования запроса к объекту с изменениями через конструктор необходимо включить опцию отображения таблиц с изменениями
<draw:frame draw:style-name="mediacenter" draw:name="0" text:anchor-type="paragraph" draw:z-index="0" svg:width="10.265833333333cm" svg:height="6.0060416666667cm"><draw:image xlink:href="Pictures/ace23dc805dbeabe12d995a11b41ebf9.png" xlink:type="simple" xlink:show="embed" xlink:actuate="onLoad"/></draw:frame></text:p>
      <text:p text:style-name="Preformatted_20_Text"><text:tab/>узел<text:tab/>=<text:tab/>ПолучитьУзелДляРегистрацииБУХ();<text:line-break/><text:tab/><text:line-break/><text:tab/>Запрос = Новый Запрос;<text:line-break/><text:tab/>Запрос.Текст = <text:line-break/><text:tab/><text:tab/>"ВЫБРАТЬ<text:line-break/><text:tab/><text:tab/>|<text:tab/>ФизическиеЛицаИзменения.Ссылка,<text:line-break/><text:tab/><text:tab/>|<text:tab/>ФизическиеЛицаИзменения.НомерСообщения<text:line-break/><text:tab/><text:tab/>|ИЗ<text:line-break/><text:tab/><text:tab/>|<text:tab/>Справочник.ФизическиеЛица.Изменения КАК ФизическиеЛицаИзменения<text:line-break/><text:tab/><text:tab/>|ГДЕ<text:line-break/><text:tab/><text:tab/>|<text:tab/>ФизическиеЛицаИзменения.Узел = &amp;Узел";<text:line-break/><text:tab/><text:line-break/><text:tab/>Запрос.УстановитьПараметр("Узел", узел);<text:line-break/><text:tab/><text:line-break/><text:tab/>РезультатЗапроса = Запрос.Выполнить().Выгрузить();</text:p>
      <text:p text:style-name="Preformatted_20_Text">Функция ПолучитьУзелДляРегистрацииБУХ() <text:line-break/><text:tab/><text:line-break/><text:tab/>УзелБух<text:tab/>=<text:tab/>Неопределено;<text:line-break/><text:tab/><text:line-break/><text:tab/>ВыборкаУзлов<text:tab/>=<text:tab/>ПланыОбмена.ОбменЗУП21Бухгалтерия21.Выбрать();<text:line-break/><text:tab/>Пока ВыборкаУзлов.Следующий() Цикл<text:tab/><text:tab/><text:tab/><text:line-break/><text:tab/><text:tab/>Если ВыборкаУзлов.Ссылка=ПланыОбмена.ОбменЗУП21Бухгалтерия21.ЭтотУзел() Тогда<text:line-break/><text:tab/><text:tab/><text:tab/>Продолжить;<text:line-break/><text:tab/><text:tab/>КонецЕсли;<text:line-break/><text:tab/><text:tab/>УзелБух<text:tab/>=<text:tab/>ВыборкаУзлов.Ссылка;<text:line-break/><text:tab/>КонецЦикла;<text:line-break/><text:tab/><text:line-break/><text:tab/>Возврат УзелБух;<text:line-break/><text:tab/><text:line-break/>КонецФункци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smotret_chto_zaregistrirovano_na_obmen_cherez_zapros</dc:title>
  </office:meta>
</office:document-meta>
</file>