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porozhdajuschie_patterny_swift"/> Порождающие паттерны Swift - Абстрактная фабрик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rozhdajuschie_patterny_swift</dc:title>
  </office:meta>
</office:document-meta>
</file>