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oluchit_guid_guid_po_ssylke_v_skd"/>олучить GUID (ГУИД) по ссылке в СКД</text:span>
В Вічисляеміх полях добавлем поле с віражением  <text:span text:style-name="Emphasis">XMLСтрока(лСсылка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guid_guid_po_ssylke_v_skd</dc:title>
  </office:meta>
</office:document-meta>
</file>