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ja_kursa_valjut_nash_dopisannyj"/><text:bookmark-start text:name="__RefHeading___poluchenija_kursa_valjut_nash_dopisannyj_1"/><text:bookmark-start text:name="poluchenija_kursa_valjut_nash_dopisannyj"/>Получения курса валют (наш дописанный)<text:bookmark-end text:name="__RefHeading___poluchenija_kursa_valjut_nash_dopisannyj_1"/><text:bookmark-end text:name="poluchenija_kursa_valjut_nash_dopisanny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ja_kursa_valjut_nash_dopisannyj</dc:title>
  </office:meta>
</office:document-meta>
</file>