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uchenie_informacii_i_opisanija_oshibok"/><text:bookmark-start text:name="__RefHeading___poluchenie_informacii_i_opisanija_oshibok_1"/><text:bookmark-start text:name="poluchenie_informacii_i_opisanija_oshibok"/>Получение информации и описания ошибок<text:bookmark-end text:name="__RefHeading___poluchenie_informacii_i_opisanija_oshibok_1"/><text:bookmark-end text:name="poluchenie_informacii_i_opisanija_oshibok"/></text:h>
      <text:h text:style-name="Heading_20_2" text:outline-level="2"><text:bookmark-start text:name="__RefHeading___opisanieoshibki_2"/><text:bookmark-start text:name="opisanieoshibki"/>ОписаниеОшибки()<text:bookmark-end text:name="__RefHeading___opisanieoshibki_2"/><text:bookmark-end text:name="opisanieoshibki"/></text:h>
      <text:p text:style-name="Text_20_body">Це найстаріший та найпростіший метод отримання інформації про помилку. Він повертає звичайний рядок (текст), який містить короткий опис того, що пішло не так.</text:p>
      <text:p text:style-name="Text_20_body">Особливості:</text:p>
      <text:p text:style-name="Text_20_body">Метод вважається застарілим для нових розробок платформи BAS.</text:p>
      <text:p text:style-name="Text_20_body">Його головний мінус — він не дає деталізованого розуміння контексту (стек викликів, точні номери рядків у вкладених модулях тощо).</text:p>
      <text:p text:style-name="Text_20_body">Варіант використання: Швидке виведення помилки на екран у невеликих обробках або старому коді, де не потрібна глибока деталізація.</text:p>
      <text:p text:style-name="Text_20_body">Приклад коду:</text:p>
      <text:p text:style-name="Preformatted_20_Text">Попытка<text:line-break/>Результат = 10 / 0;<text:line-break/>Исключение<text:line-break/>ТекстОшибки = ОписаниеОшибки();<text:line-break/>Сообщить("Произошла ошибка: " + ТекстОшибки);<text:line-break/>КонецПопытки;</text:p>
      <text:h text:style-name="Heading_20_2" text:outline-level="2"><text:bookmark-start text:name="__RefHeading___informacijaoboshibke_3"/><text:bookmark-start text:name="informacijaoboshibke"/>ИнформацияОбОшибке()<text:bookmark-end text:name="__RefHeading___informacijaoboshibke_3"/><text:bookmark-end text:name="informacijaoboshibke"/></text:h>
      <text:p text:style-name="Text_20_body">Цей метод є базовим інструментом для сучасної обробки винятків у BAS. На відміну від попереднього, він повертає не рядок, а спеціальний об'єкт типу ИнформацияОбОшибке.</text:p>
      <text:p text:style-name="Text_20_body">Особливості:</text:p>
      <text:p text:style-name="Text_20_body">Об'єкт містить структуровані властивості: ИмяМодуля, НомерСтроки, Описание, Причина (яка сама може бути таким же об'єктом, якщо помилка вкладена).</text:p>
      <text:p text:style-name="Text_20_body">Сам по собі цей об'єкт не призначений для виведення користувачеві (якщо просто застосувати Сообщить(), виведеться тип об'єкта). Його головне завдання — бути переданим у функції форматування, які описані нижче.</text:p>
      <text:p text:style-name="Text_20_body">Варіант використання: Отримання структурованих даних у блоці Исключение для подальшої передачі в інші методи або аналізу причин збою кодом.</text:p>
      <text:p text:style-name="Text_20_body">Приклад коду:</text:p>
      <text:p text:style-name="Preformatted_20_Text">Попытка<text:line-break/>Результат = 10 / 0;<text:line-break/>Исключение<text:line-break/>ДанныеОбОшибке = ИнформацияОбОшибке();<text:line-break/>// Дальше объект ДанныеОбОшибке используется для получения текста<text:line-break/>КонецПопытки;</text:p>
      <text:h text:style-name="Heading_20_2" text:outline-level="2"><text:bookmark-start text:name="__RefHeading___kratkoepredstavlenieoshibki_4"/><text:bookmark-start text:name="kratkoepredstavlenieoshibki"/>КраткоеПредставлениеОшибки()<text:bookmark-end text:name="__RefHeading___kratkoepredstavlenieoshibki_4"/><text:bookmark-end text:name="kratkoepredstavlenieoshibki"/></text:h>
      <text:p text:style-name="Text_20_body">Функція, яка приймає на вхід об'єкт ИнформацияОбОшибке та повертає текстовий рядок.</text:p>
      <text:p text:style-name="Text_20_body">Особливості:</text:p>
      <text:p text:style-name="Text_20_body">Формує «чистий» та зрозумілий текст без зайвого технічного «сміття» (без стеків викликів і номерів рядків модулів).</text:p>
      <text:p text:style-name="Text_20_body">Це сучасний аналог функції ОписаниеОшибки().</text:p>
      <text:p text:style-name="Text_20_body">Варіант використання: Виведення повідомлення про проблему кінцевому користувачеві на екран за допомогою методів Сообщить() або ПоказатьПредупреждение(). Користувача не злякають системні коди, він побачить лише суть проблеми.</text:p>
      <text:p text:style-name="Text_20_body">Приклад коду:</text:p>
      <text:p text:style-name="Preformatted_20_Text">Попытка<text:line-break/>Результат = 10 / 0;<text:line-break/>Исключение<text:line-break/>Инфо = ИнформацияОбОшибке();<text:line-break/>Сообщить(КраткоеПредставлениеОшибки(Инфо));<text:line-break/>КонецПопытки;</text:p>
      <text:h text:style-name="Heading_20_2" text:outline-level="2"><text:bookmark-start text:name="__RefHeading___podrobnoepredstavlenieoshibki_5"/><text:bookmark-start text:name="podrobnoepredstavlenieoshibki"/>ПодробноеПредставлениеОшибки()<text:bookmark-end text:name="__RefHeading___podrobnoepredstavlenieoshibki_5"/><text:bookmark-end text:name="podrobnoepredstavlenieoshibki"/></text:h>
      <text:p text:style-name="Text_20_body">Як і попередній метод, ця функція приймає об'єкт ИнформацияОбОшибке, але повертає максимально розгорнутий багаторядковий текст.</text:p>
      <text:p text:style-name="Text_20_body">Особливості:</text:p>
      <text:p text:style-name="Text_20_body">Включає всю доступну технічну інформацію: модулі, номери рядків, повний стек виклику процедур та функцій, які призвели до помилки, а також інформацію про першопричину.</text:p>
      <text:p text:style-name="Text_20_body">Варіант використання: Тільки для розробників та адміністраторів. Оптимально використовувати для запису в Журнал реєстрації, передачі технічних логів на сервер або надсилання повідомлень в службу підтримки. Ніколи не показуйте це користувачеві, щоб не ускладнювати йому роботу.</text:p>
      <text:p text:style-name="Text_20_body">Приклад коду:</text:p>
      <text:p text:style-name="Preformatted_20_Text">Попытка<text:line-break/>Результат = 10 / 0;<text:line-break/>Исключение<text:line-break/>Инфо = ИнформацияОбОшибке();<text:line-break/><text:line-break/>// Выводим пользователю понятный текст<text:line-break/>Сообщить("Не удалось выполнить операцию. Детали в журнале регистрации.");<text:line-break/><text:line-break/>// Пишем детальную информацию для программиста в лог<text:line-break/>ЗаписьЖурналаРегистрации(<text:line-break/><text:s text:c="4"/>"ВыполнениеОперации",<text:line-break/><text:s text:c="4"/>УровеньЖурналаРегистрации.Ошибка,<text:line-break/><text:s text:c="4"/>,<text:line-break/><text:s text:c="4"/>,<text:line-break/><text:s text:c="4"/>ПодробноеПредставлениеОшибки(Инфо)<text:line-break/>);<text:line-break/>КонецПопытки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enie_informacii_i_opisanija_oshibok</dc:title>
  </office:meta>
</office:document-meta>
</file>