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podkljuchenie_vneshnej_obrabotki_v_1s_tonkij_klient"/>Она должна быть экспортной и располагаться в модуле обработки:</text:p>
      <text:p text:style-name="Preformatted_20_Text">Функция СведенияОВнешнейОбработке() Экспорт<text:line-break/><text:line-break/>ДанныеДляРег = Новый Структура();<text:line-break/>ДанныеДляРег.Вставить(«Наименование», «Установка ставки НДС»);<text:line-break/>ДанныеДляРег.Вставить(«БезопасныйРежим», Истина);<text:line-break/>ДанныеДляРег.Вставить(«Версия», «ver.: 1.001»);<text:line-break/>ДанныеДляРег.Вставить(«Информация», «Обработка для установки ставки НДС в справочнике Номенклатура»);<text:line-break/>ДанныеДляРег.Вставить(«Вид», «ДополнительнаяОбработка»);<text:line-break/><text:line-break/>ТабЗнКоманды = Новый ТаблицаЗначений;<text:line-break/>ТабЗнКоманды.Колонки.Добавить(«Идентификатор»);<text:line-break/>ТабЗнКоманды.Колонки.Добавить(«Использование»);<text:line-break/>ТабЗнКоманды.Колонки.Добавить(«Представление»);<text:line-break/><text:line-break/>НовСтрока = ТабЗнКоманды.Добавить();<text:line-break/>НовСтрока.Идентификатор = «ОткрытьОбработку»;<text:line-break/>НовСтрока.Использование = «ОткрытиеФормы»;<text:line-break/>НовСтрока.Представление = «Открыть обработку»;<text:line-break/>ДанныеДляРег.Вставить(«Команды», ТабЗнКоманды);<text:line-break/><text:line-break/>Возврат ДанныеДляРег;<text:line-break/><text:line-break/>КонецФункции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podkljuchenie_vneshnej_obrabotki_v_1s_tonkij_klient</dc:title>
  </office:meta>
</office:document-meta>
</file>