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<text:line-break/>Функция СведенияОВнешнейОбработке() Экспорт <text:line-break/><text:tab/>ПараметрыРегистрации = Новый Структура;<text:line-break/><text:tab/>ПараметрыРегистрации.Вставить("Вид", "ДополнительныйОтчет");<text:s text:c="2"/><text:line-break/><text:tab/>ПараметрыРегистрации.Вставить("Наименование", "Объем продаж соответствующих условиям бонусной программы"); <text:line-break/><text:tab/>ПараметрыРегистрации.Вставить("БезопасныйРежим", Истина);<text:line-break/><text:tab/>ПараметрыРегистрации.Вставить("Версия", "0.1"); <text:line-break/><text:tab/>ПараметрыРегистрации.Вставить("Информация", "Объем продаж соответствующих условиям бонусной программы"); <text:line-break/><text:tab/>ТаблицаКоманд = ПолучитьТаблицуКоманд();<text:line-break/><text:tab/>ДобавитьКоманду(ТаблицаКоманд, "Объем продаж соответствующих условиям бонусной программы", "ОбъемПродажСоответствующихУсловиямБонуснойПрограммы", "ВызовСерверногоМетода", Истина, "ПечатьMXL");<text:line-break/><text:tab/>ПараметрыРегистрации.Вставить("Команды", ТаблицаКоманд);<text:line-break/><text:tab/><text:line-break/><text:tab/>Возврат ПараметрыРегистрации;<text:line-break/>КонецФункции<text:line-break/><text:line-break/>Процедура ДобавитьКоманду(ТаблицаКоманд, Представление, Идентификатор, Использование, ПоказыватьОповещение = Ложь, Модификатор = "")<text:line-break/><text:tab/><text:line-break/><text:tab/>НоваяКоманда = ТаблицаКоманд.Добавить();<text:line-break/><text:tab/>НоваяКоманда.Представление = Представление; <text:line-break/><text:tab/>НоваяКоманда.Идентификатор = Идентификатор;<text:line-break/><text:tab/>НоваяКоманда.Использование = Использование;<text:line-break/><text:tab/>НоваяКоманда.ПоказыватьОповещение = ПоказыватьОповещение;<text:line-break/><text:tab/>НоваяКоманда.Модификатор = Модификатор;<text:line-break/><text:tab/><text:line-break/>КонецПроцедуры<text:line-break/><text:line-break/>Функция ПолучитьТаблицуКоманд()<text:line-break/><text:tab/>Команды = Новый ТаблицаЗначений;<text:line-break/><text:tab/>Команды.Колонки.Добавить("Представление", Новый ОписаниеТипов("Строка"));<text:line-break/><text:tab/>Команды.Колонки.Добавить("Идентификатор", Новый ОписаниеТипов("Строка")); <text:line-break/><text:tab/>Команды.Колонки.Добавить("Использование", Новый ОписаниеТипов("Строка")); <text:line-break/><text:tab/>Команды.Колонки.Добавить("ПоказыватьОповещение", Новый ОписаниеТипов("Булево"));<text:line-break/><text:tab/>Команды.Колонки.Добавить("Модификатор", Новый ОписаниеТипов("Строка"));<text:line-break/><text:tab/>Возврат Команды;<text:line-break/><text:tab/><text:line-break/>КонецФункции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dkljuchenie_vneshnego_otcheta_v_1s_tonkij_klient</dc:title>
  </office:meta>
</office:document-meta>
</file>