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_dlja_vs_code"/><text:bookmark-start text:name="__RefHeading___plagini_dlja_vs_code_1"/><text:bookmark-start text:name="plagini_dlja_vs_code"/>Плагіни для VS Code<text:bookmark-end text:name="__RefHeading___plagini_dlja_vs_code_1"/><text:bookmark-end text:name="plagini_dlja_vs_code"/></text:h>
      <text:list text:style-name="List_20_1" text:continue-numbering="false">
        <text:list-item>
          <text:p text:style-name="List_20_1_Content_First"> <text:span text:style-name="Strong_20_Emphasis">HTML CSS Support</text:span> - підтримка html та css коду</text:p>
        </text:list-item>
        <text:list-item>
          <text:p text:style-name="List_20_1_Content"> <text:span text:style-name="Strong_20_Emphasis">Prettier</text:span> - форматування коду. Пробіли, відступи і т.д.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dlja_vs_code</dc:title>
  </office:meta>
</office:document-meta>
</file>