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iodichni_vikonannja"/><text:bookmark-start text:name="__RefHeading___periodichni_vikonannja_1"/><text:bookmark-start text:name="periodichni_vikonannja"/>Періодичні виконання<text:bookmark-end text:name="__RefHeading___periodichni_vikonannja_1"/><text:bookmark-end text:name="periodichni_vikonannja"/></text:h>
      <text:p text:style-name="Text_20_body"><text:span text:style-name="Strong_20_Emphasis">setTimeout</text:span> (nameFunction, 1000)			- викликає указанную функуию один раз через 1000мс
&lt;/code&gt;
const button = document.querySelector(«button»);</text:p>
      <text:p text:style-name="Text_20_body">const onClick = () =&gt; {</text:p>
      <text:p text:style-name="Preformatted_20_Text">const timerId = setTimeout(() =&gt; {<text:line-break/><text:s text:c="2"/>console.log("I love async JS!");<text:line-break/>}, 2000);</text:p>
      <text:p text:style-name="Preformatted_20_Text">console.log(timerId);</text:p>
      <text:p text:style-name="Text_20_body">};</text:p>
      <text:p text:style-name="Text_20_body">button.addEventListener(«click», onClick);
&lt;co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iodichni_vikonannja</dc:title>
  </office:meta>
</office:document-meta>
</file>