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eremennie"/>Переменние</text:span></text:p>
      <text:list text:style-name="List_20_1" text:continue-numbering="false">
        <text:list-item>
          <text:p text:style-name="List_20_1_Content_First"> <text:span text:style-name="Strong_20_Emphasis">let</text:span> - (с ECMAScript 6 2015)		- Обявление переменной</text:p>
        </text:list-item>
        <text:list-item>
          <text:p text:style-name="List_20_1_Content"> <text:span text:style-name="Strong_20_Emphasis">const</text:span> - (с ECMAScript 6 2015) 		- Обявление консстанти</text:p>
        </text:list-item>
        <text:list-item>
          <text:p text:style-name="List_20_1_Content_Last"> <text:span text:style-name="Strong_20_Emphasis">var</text:span> - (старий уже не использовать)	- Обявление переменной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mennie</dc:title>
  </office:meta>
</office:document-meta>
</file>