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a447a369963a427347520c6f25b37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eredacha_svoego_istochnika_dannyx_v_skd_tonkij_klient_8.3"/>1. В отчете формируем и описываем свою ТЗ с своими данными «ПолучитьТЗ()«</text:span></text:p>
      <text:p text:style-name="Preformatted_20_Text">Процедура ПриКомпоновкеРезультата(ДокументРезультат, ДанныеРасшифровки, СтандартнаяОбработка)<text:line-break/><text:tab/> <text:line-break/><text:tab/>СтандартнаяОбработка = Ложь;<text:line-break/><text:tab/><text:line-break/><text:tab/>тзИсточник<text:tab/>=<text:tab/>ПолучитьТЗ();<text:line-break/><text:tab/><text:line-break/><text:tab/>СхемаКомпоновкиДанных = ПолучитьМакет("ОсновнаяСхемаКомпоновкиДанных");<text:line-break/><text:tab/>Настройки = СхемаКомпоновкиДанных.НастройкиПоУмолчанию;<text:line-break/><text:tab/>ДанныеРасшифровки = Новый ДанныеРасшифровкиКомпоновкиДанных;<text:line-break/><text:tab/>КомпоновщикМакета = Новый КомпоновщикМакетаКомпоновкиДанных;<text:line-break/><text:tab/>МакетКомпоновки = КомпоновщикМакета.Выполнить(СхемаКомпоновкиДанных, Настройки, ДанныеРасшифровки);<text:line-break/><text:tab/><text:line-break/><text:tab/>ВнешнийНаборДанных = Новый Структура("тзИсточник", тзИсточник);<text:line-break/><text:tab/>ПроцессорКомпоновкиДанных = Новый ПроцессорКомпоновкиДанных;<text:line-break/><text:tab/>ПроцессорКомпоновкиДанных.Инициализировать(МакетКомпоновки, ВнешнийНаборДанных, ДанныеРасшифровки);<text:line-break/><text:tab/><text:line-break/><text:tab/>ДокументРезультат.Очистить();<text:line-break/><text:tab/><text:line-break/><text:tab/>ПроцессорВывода = Новый ПроцессорВыводаРезультатаКомпоновкиДанныхВТабличныйДокумент;<text:line-break/><text:tab/>ПроцессорВывода.УстановитьДокумент(ДокументРезультат);<text:line-break/><text:tab/>ПроцессорВывода.Вывести(ПроцессорКомпоновкиДанных);<text:line-break/><text:tab/><text:line-break/><text:tab/><text:line-break/>КонецПроцедуры</text:p>
      <text:p text:style-name="Text_20_body"><text:span text:style-name="Strong_20_Emphasis">2. В схеме скд заполяем макет</text:span>
<draw:frame draw:style-name="mediacenter" draw:name="0" text:anchor-type="paragraph" draw:z-index="0" svg:width="15.875cm" svg:height="6.7213577291382cm"><draw:image xlink:href="Pictures/78a447a369963a427347520c6f25b37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redacha_svoego_istochnika_dannyx_v_skd_tonkij_klient_8.3</dc:title>
  </office:meta>
</office:document-meta>
</file>