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echislenija"/>enum - это такой общий тип данных, для группы ассоциативных значений.</text:p>
      <text:p text:style-name="Preformatted_20_Text">enum DayTime {<text:line-break/>case night<text:line-break/>case day<text:line-break/>}</text:p>
      <text:p text:style-name="Text_20_body"><text:span text:style-name="Emphasis"> Ассоциированные значения </text:span></text:p>
      <text:p text:style-name="Preformatted_20_Text"> enum Proffesion {<text:line-break/> case programmer(String,String, Int)<text:line-break/> case sysadmin(String)<text:line-break/> }<text:line-break/> let myProffesion = Proffesion.programmer("Vanya","June",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chislenija</dc:title>
  </office:meta>
</office:document-meta>
</file>