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echat_html-polja_prjamo_na_printer"/>&amp;НаКлиенте
Процедура ПечатьСразуНаПринтер_Выполнение() </text:p>
      <text:p text:style-name="Preformatted_20_Text">Адрес = ЭтаФорма.УРЛ;<text:line-break/>COMОбъект = Новый COMОбъект("InternetExplorer.Application");<text:line-break/>COMОбъект.navigate(Адрес);<text:line-break/><text:line-break/>Пока COMОбъект.readyState &lt; 4 Цикл<text:line-break/><text:tab/>Продолжить;<text:line-break/>КонецЦикла;<text:line-break/><text:line-break/>COMОбъект.ExecWB(6, 2);</text:p>
      <text:p text:style-name="Text_20_body">КонецПроцедур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echat_html-polja_prjamo_na_printer</dc:title>
  </office:meta>
</office:document-meta>
</file>