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pechat_html-polja_cherez_brauzer"/>&amp;НаКлиенте
Процедура ПечатьЧерезБраузер(Команда)	</text:p>
      <text:p text:style-name="Preformatted_20_Text"><text:s text:c="6"/>//УРЛ - вэб-адрес на страницу для печати<text:tab/><text:line-break/><text:s text:c="6"/>Перем КодВозврата;<text:line-break/>ПолныйПуть<text:tab/>=<text:tab/>"C:\Program Files (x86)\Google\Chrome\Application\chrome.exe "+""+УРЛ+"";<text:tab/><text:line-break/>ЗапуститьПриложение(ПолныйПуть,"",Ложь,КодВозврата);</text:p>
      <text:p text:style-name="Text_20_body">КонецПроцедуры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pechat_html-polja_cherez_brauzer</dc:title>
  </office:meta>
</office:document-meta>
</file>